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drettslaget:arsmote_2015"/>Årsmøtet avholdes onsdag 11. februar 14-16 i IT's møterom Tropo.</text:span><text:line-break/></text:p>
      <text:p text:style-name="Text_20_body"><text:a xlink:type="simple" xlink:href="https://wiki.met.no/idrettslaget/arsmotepapirer" text:style-name="Internet_20_link" text:visited-style-name="Visited_20_Internet_20_Link">Årsrappor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smote_2015</dc:title>
  </office:meta>
</office:document-meta>
</file>