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arkiv:arrangementer"/><text:bookmark-start text:name="__RefHeading___avholdte_arrangementer_1"/><text:bookmark-start text:name="avholdte_arrangementer"/>Avholdte arrangementer<text:bookmark-end text:name="__RefHeading___avholdte_arrangementer_1"/><text:bookmark-end text:name="avholdte_arrangementer"/></text:h>
      <text:list text:style-name="List_20_1" text:continue-numbering="false">
        <text:list-item>
          <text:p text:style-name="List_20_1_Content_First"> Lørdag 14. mai 2011: <text:a xlink:type="simple" xlink:href="https://wiki.met.no/idrettslaget/kondisjon/holmenkollstafetten/2011" text:style-name="Internet_20_link" text:visited-style-name="Visited_20_Internet_20_Link">Holmenkollstafetten 2011</text:a></text:p>
        </text:list-item>
        <text:list-item>
          <text:p text:style-name="List_20_1_Content"> Onsdag 9. mars 2011: <text:a xlink:type="simple" xlink:href="https://wiki.met.no/idrettslaget/kondisjon/skidag/2011" text:style-name="Internet_20_link" text:visited-style-name="Visited_20_Internet_20_Link">Skidag 2011</text:a></text:p>
        </text:list-item>
        <text:list-item>
          <text:p text:style-name="List_20_1_Content"> Onsdag 15. september 2010: <text:a xlink:type="simple" xlink:href="https://wiki.met.no/idrettslaget/kondisjon/sykkel/sykkeltur_2010" text:style-name="Internet_20_link" text:visited-style-name="Visited_20_Internet_20_Link">Sykkeltur i Nordmarka 2010</text:a></text:p>
        </text:list-item>
        <text:list-item>
          <text:p text:style-name="List_20_1_Content"> Mandag 3. mai - fredag 25. juni 2010:</text:p>
          <text:list text:style-name="List_20_1">
            <text:list-item>
              <text:p text:style-name="List_20_1_Content"> <text:a xlink:type="simple" xlink:href="https://wiki.met.no/idrettslaget/arkiv/sykletiljobben2010.pdf" text:style-name="Internet_20_link" text:visited-style-name="Visited_20_Internet_20_Link">sykletiljobben2010.pdf</text:a></text:p>
            </text:list-item>
          </text:list>
        </text:list-item>
        <text:list-item>
          <text:p text:style-name="List_20_1_Content_Last"> Lørdag 8. mai 2010: <text:a xlink:type="simple" xlink:href="https://wiki.met.no/idrettslaget/kondisjon/holmenkollstafetten/2010" text:style-name="Internet_20_link" text:visited-style-name="Visited_20_Internet_20_Link">Holmenkollstafetten 201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kiv:arrangementer</dc:title>
  </office:meta>
</office:document-meta>
</file>