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install"/><text:bookmark-start text:name="__RefHeading___how_to_install_the_software_1"/><text:bookmark-start text:name="how_to_install_the_software"/>How to install the software<text:bookmark-end text:name="__RefHeading___how_to_install_the_software_1"/><text:bookmark-end text:name="how_to_install_the_software"/></text:h>
      <text:h text:style-name="Heading_20_2" text:outline-level="2"><text:bookmark-start text:name="__RefHeading___dependencies_2"/><text:bookmark-start text:name="dependencies"/>Dependencies<text:bookmark-end text:name="__RefHeading___dependencies_2"/><text:bookmark-end text:name="dependencies"/></text:h>
      <text:p text:style-name="Text_20_body">Fimex requires at least the following libraries to be installed for compilation:</text:p>
      <text:list text:style-name="List_20_1" text:continue-numbering="false">
        <text:list-item>
          <text:p text:style-name="List_20_1_Content_First"> c99/c++ compiler</text:p>
        </text:list-item>
        <text:list-item>
          <text:p text:style-name="List_20_1_Content"> libxml2 &gt;= 2.5.0</text:p>
        </text:list-item>
        <text:list-item>
          <text:p text:style-name="List_20_1_Content"> boost library &gt;= 1.32 (1.33 for running tests)</text:p>
        </text:list-item>
        <text:list-item>
          <text:p text:style-name="List_20_1_Content_Last"> proj-4 &gt;= 4.4.9</text:p>
        </text:list-item>
      </text:list>
      <text:p text:style-name="Text_20_body">To configure the different file formats it requires:</text:p>
      <text:list text:style-name="List_20_1" text:continue-numbering="false">
        <text:list-item>
          <text:p text:style-name="List_20_1_Content_First"> NetCDF (netcdf-3 &gt; 3.6)</text:p>
        </text:list-item>
        <text:list-item>
          <text:p text:style-name="List_20_1_Content_Last"> Felt (libmi)</text:p>
        </text:list-item>
      </text:list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he installation follows the usual autoconf rules, see 'INSTALL' for
extensive information. Since Fimex makes some floating-point calculations
in large loops, it is advisable to switch on SIMD/SSE operations in your
compiler. On a Xeon machine with a x386 machine and gcc, I use the 
following flags (those are default for x86-64)</text:p>
      <text:p text:style-name="Preformatted_20_Text">export milib_CFLAGS=-I/disk1/metno/local/include<text:line-break/>export milib_LIBS=-L/disk1/metno/local/lib -lmic -lmi -lg2c<text:line-break/>CFLAGS='-O2 -mfpmath=sse -msse2' CXXFLAGS='-O2 -mfpmath=sse -msse2' ./configure --with-NetCDF-lib-dir=/usr/lib/netcdf-3 -with-NetCDF-include-dir=/usr/include/netcdf-3<text:line-break/>make<text:line-break/>make check<text:line-break/>make inst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install</dc:title>
  </office:meta>
</office:document-meta>
</file>