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mex:faq"/><text:bookmark-start text:name="__RefHeading___frequently_asked_questions_1"/><text:bookmark-start text:name="frequently_asked_questions"/>Frequently Asked Questions<text:bookmark-end text:name="__RefHeading___frequently_asked_questions_1"/><text:bookmark-end text:name="frequently_asked_questions"/></text:h>
      <text:h text:style-name="Heading_20_2" text:outline-level="2"><text:bookmark-start text:name="__RefHeading___does_fimex_use_file-locks_for_readingwriting_2"/><text:bookmark-start text:name="does_fimex_use_file-locks_for_readingwriting"/>Does fimex use file-locks for reading/writing?<text:bookmark-end text:name="__RefHeading___does_fimex_use_file-locks_for_readingwriting_2"/><text:bookmark-end text:name="does_fimex_use_file-locks_for_readingwriting"/></text:h>
      <text:p text:style-name="Text_20_body">It is very common, that NWP (numerical weather prediction) files are updated while the model is running. It is often desirable to be able to read the file already when the model is still running, e.g. to see the first few ours of weather prediction. </text:p>
      <text:list text:style-name="List_20_1" text:continue-numbering="false">
        <text:list-item>
          <text:p text:style-name="List_20_1_Content_First"> Fimex does not use file-locks for reading: Graphical interfaces like <text:a xlink:type="simple" xlink:href="http://diana.met.no" text:style-name="Internet_20_link" text:visited-style-name="Visited_20_Internet_20_Link">diana</text:a> which read via Fimex might keep the file open as long as it does not change, therefor locking the file for too long to allow writers to update the files. Writing additional data to an existing file is usually not a problem, in particularly when the reader re-opens the file when it has updated the time-stamp <text:span text:style-name="Source_20_Text">mtime</text:span>.</text:p>
        </text:list-item>
        <text:list-item>
          <text:p text:style-name="List_20_1_Content_Last"> Fimex does not implement file-locking for writers generally, though in particularly with the <text:a xlink:type="simple" xlink:href="http://fimex.met.no/doc/fillWriterDoc.html" text:style-name="Internet_20_link" text:visited-style-name="Visited_20_Internet_20_Link">fillWriter</text:a> interface this situation might change, in particular for netcdf-files</text:p>
        </text:list-item>
      </text:list>
      <text:h text:style-name="Heading_20_2" text:outline-level="2"><text:bookmark-start text:name="__RefHeading___how_to_solve_problems_with_a_short_variable_3"/><text:bookmark-start text:name="how_to_solve_problems_with_a_short_variable"/>How to solve problems with a short variable?<text:bookmark-end text:name="__RefHeading___how_to_solve_problems_with_a_short_variable_3"/><text:bookmark-end text:name="how_to_solve_problems_with_a_short_variable"/></text:h>
      <text:p text:style-name="Text_20_body">I have problems with a felt-file with a variable of type 'short'. fimex abborts with</text:p>
      <text:p text:style-name="Preformatted_20_Text">change in scaling-factor for parameter: 31,2,1000 consider using float or double datatpye</text:p>
      <text:p text:style-name="Text_20_body"> What should I do?</text:p>
      <text:list text:style-name="Numbering_20_1" text:continue-numbering="false">
        <text:list-item>
          <text:p text:style-name="Numbering_20_1_Content_First"> While the netcdf-format allows for only 1 scaling-factor per variable, the felt-format can have a scaling-factor per 2d-slice per variable (that are level*time scaling-factors). You should change the <text:span text:style-name="Emphasis">type</text:span> of the variable and its <text:span text:style-name="Emphasis">_FillValue</text:span> attribute from <text:span text:style-name="Emphasis">short</text:span> to <text:span text:style-name="Emphasis">float</text:span> in the file felt2nc_variables.xml.</text:p>
        </text:list-item>
        <text:list-item>
          <text:p text:style-name="Numbering_20_1_Content"> If you want to save disk-space, and you know that all data of the variable can be subscribed sufficiently with a packed short data-array, use the ncml-configuration as follows: </text:p>
          <text:p text:style-name="Preformatted_20_Text">&lt;?xml version="1.0" encoding="UTF-8"?&gt;<text:line-break/>&lt;netcdf xmlns="http://www.unidata.ucar.edu/namespaces/netcdf/ncml-2.2"<text:line-break/><text:s text:c="11"/>xmlns:xsi="http://www.w3.org/2001/XMLSchema-instance"<text:line-break/><text:s text:c="11"/>xsi:schemaLocation="http://www.unidata.ucar.edu/namespaces/netcdf/ncml-2.2 ncml-2.2.xsd "&gt;<text:line-break/>&lt;!-- change the type of a variable, repack --&gt;<text:line-break/>&lt;variable name="precipitation_amount" type="short"&gt;<text:line-break/><text:s text:c="3"/>&lt;attribute name="_FillValue" value="-32767" type="short" /&gt;<text:line-break/><text:s text:c="3"/>&lt;attribute name="scale_factor" value="0.1" type="float" /&gt;<text:line-break/><text:s text:c="3"/>&lt;attribute name="add_offset" value="0" type="double" /&gt;<text:line-break/>&lt;/variable&gt;<text:line-break/>&lt;/netcdf&gt;</text:p>
        </text:list-item>
      </text:list>
      <text:p text:style-name="Text_20_body">In this example, the precipitation will be described with an accuracy of 0.1mm and up to 3276.7mm. The ncml-configfile will be applied right before writing with the <text:span text:style-name="Source_20_Text">--ncml.config=....ncml</text:span> fimex-option.</text:p>
      <text:h text:style-name="Heading_20_2" text:outline-level="2"><text:bookmark-start text:name="__RefHeading___vector-rotation_gives_error-message_0.48_and_wrong_values_due_to_different_units_4"/><text:bookmark-start text:name="vector-rotation_gives_error-message_0.48_and_wrong_values_due_to_different_units"/>Vector-rotation gives error-message (&gt;= 0.48) and wrong values due to different units<text:bookmark-end text:name="__RefHeading___vector-rotation_gives_error-message_0.48_and_wrong_values_due_to_different_units_4"/><text:bookmark-end text:name="vector-rotation_gives_error-message_0.48_and_wrong_values_due_to_different_units"/></text:h>
      <text:p text:style-name="Text_20_body">When rotating vectors for spatial interpolations, fimex does not change the scale_factor, add_offset or unit of the vector-components, but requires, that those are equal for both x and y component of the vector. This happens in particular when retrieving wind-data from ECMWF in netcdf, e.g. for ERA data.</text:p>
      <text:p text:style-name="Text_20_body">A solution is to configure the vector to have the same scale/add_offset, e.g. with ncml (--input.config):</text:p>
      <text:p text:style-name="Preformatted_20_Text">&lt;variable orgName="Uvind" name="x_wind" type="float"&gt;<text:line-break/><text:s text:c="2"/>&lt;attribute name="scale_factor" value="1" type="float" /&gt;<text:line-break/><text:s text:c="2"/>&lt;attribute name="add_offset" value="0" type="float" /&gt;<text:line-break/><text:s text:c="2"/>&lt;remove name="_FillValue"<text:s text:c="2"/>type="attribute" /&gt;<text:line-break/><text:s text:c="2"/>&lt;attribute name="standard_name" value="x_wind" type="String" /&gt;<text:line-break/>&lt;/variable&gt;<text:line-break/><text:line-break/>&lt;variable orgName="Vvind" name="y_wind" type="float" &gt;<text:line-break/><text:s text:c="2"/>&lt;attribute name="scale_factor" value="1" type="float" /&gt;<text:line-break/><text:s text:c="2"/>&lt;attribute name="add_offset" value="0" type="float" /&gt;<text:line-break/><text:s text:c="2"/>&lt;remove name="_FillValue"<text:s text:c="2"/>type="attribute" /&gt;<text:line-break/><text:s text:c="2"/>&lt;attribute name="standard_name" value="y_wind" type="String" /&gt;<text:line-break/>&lt;/variable&gt;</text:p>
      <text:h text:style-name="Heading_20_2" text:outline-level="2"><text:bookmark-start text:name="__RefHeading___what_does_this_error-message_mean_5"/><text:bookmark-start text:name="what_does_this_error-message_mean"/>What does this error-message mean?<text:bookmark-end text:name="__RefHeading___what_does_this_error-message_mean_5"/><text:bookmark-end text:name="what_does_this_error-message_mean"/></text:h>
      <text:h text:style-name="Heading_20_3" text:outline-level="3"><text:bookmark-start text:name="__RefHeading___cdmexceptionfelt_file_errorfelterrorcannot_read_gridparametersno_felt_array2_available_6"/><text:bookmark-start text:name="cdmexceptionfelt_file_errorfelterrorcannot_read_gridparametersno_felt_array2_available"/>CDMException: Felt_File_Error: FeltError: cannot read gridParameters: no Felt_Array2 available<text:bookmark-end text:name="__RefHeading___cdmexceptionfelt_file_errorfelterrorcannot_read_gridparametersno_felt_array2_available_6"/><text:bookmark-end text:name="cdmexceptionfelt_file_errorfelterrorcannot_read_gridparametersno_felt_array2_available"/></text:h>
      <text:p text:style-name="Text_20_body">The config-file for felt-files must at least define 1 existing parameter in the corresponding felt-file. Update your config-file (e.g. felt2nc_variables.xml) with the output from the felt-index, which can be read by felt-tools like <text:span text:style-name="Source_20_Text">rfinh</text:span>.</text:p>
      <text:h text:style-name="Heading_20_3" text:outline-level="3"><text:bookmark-start text:name="__RefHeading___cdmexceptioncan_t_open_hdf5_attribute_7"/><text:bookmark-start text:name="cdmexceptioncan_t_open_hdf5_attribute"/>CDMException: Can't open HDF5 attribute<text:bookmark-end text:name="__RefHeading___cdmexceptioncan_t_open_hdf5_attribute_7"/><text:bookmark-end text:name="cdmexceptioncan_t_open_hdf5_attribute"/></text:h>
      <text:p text:style-name="Text_20_body">This error-message is unfortuneatly very misleading. In many cases, the <text:span text:style-name="Source_20_Text">_FillValue</text:span> type does not correspond to the variables type. Please check your config-file. Unless really required, it's recommended to remove the <text:span text:style-name="Source_20_Text">_FillValue</text:span>.</text:p>
      <text:h text:style-name="Heading_20_2" text:outline-level="2"><text:bookmark-start text:name="__RefHeading___how_can_i_read_grib-message_which_are_split_over_several_files_8"/><text:bookmark-start text:name="how_can_i_read_grib-message_which_are_split_over_several_files"/>How can I read grib-message which are split over several files?<text:bookmark-end text:name="__RefHeading___how_can_i_read_grib-message_which_are_split_over_several_files_8"/><text:bookmark-end text:name="how_can_i_read_grib-message_which_are_split_over_several_files"/></text:h>
      <text:p text:style-name="Text_20_body">since fimex 0.40.1, it is possible to give multiple optional file-sources:</text:p>
      <text:p text:style-name="Preformatted_20_Text">fimex --input.file=/opdata/lameps/mle/eceps_201211260000_ens00.mars \<text:line-break/><text:s text:c="6"/>--input.type=grb --input.config=/home/heikok/Programme/MetSis/Fimex/share/etc/cdmGribReaderConfig.xml \<text:line-break/><text:s text:c="6"/>--input.optional=/opdata/lameps/mle/eceps_201211260000_ens01.mars \<text:line-break/><text:s text:c="6"/>--input.optional=/opdata/lameps/mle/eceps_201211260000_ens02.mars \<text:line-break/><text:s text:c="6"/>--output.file=eceps.nc4</text:p>
      <text:h text:style-name="Heading_20_2" text:outline-level="2"><text:bookmark-start text:name="__RefHeading___how_to_use_fimex_as_opendap-client_9"/><text:bookmark-start text:name="how_to_use_fimex_as_opendap-client"/>How to use fimex as opendap-client?<text:bookmark-end text:name="__RefHeading___how_to_use_fimex_as_opendap-client_9"/><text:bookmark-end text:name="how_to_use_fimex_as_opendap-client"/></text:h>
      <text:h text:style-name="Heading_20_3" text:outline-level="3"><text:bookmark-start text:name="__RefHeading___install_netcdf_with_integrated_dap-support_10"/><text:bookmark-start text:name="install_netcdf_with_integrated_dap-support"/>Install netcdf with integrated dap-support<text:bookmark-end text:name="__RefHeading___install_netcdf_with_integrated_dap-support_10"/><text:bookmark-end text:name="install_netcdf_with_integrated_dap-support"/></text:h>
      <text:h text:style-name="Heading_20_4" text:outline-level="4"><text:bookmark-start text:name="__RefHeading___prerequisites_11"/><text:bookmark-start text:name="prerequisites"/>Prerequisites<text:bookmark-end text:name="__RefHeading___prerequisites_11"/><text:bookmark-end text:name="prerequisites"/></text:h>
      <text:list text:style-name="List_20_1" text:continue-numbering="false">
        <text:list-item>
          <text:p text:style-name="List_20_1_Content_First"> netcdf4 (4.1.1) from unidata</text:p>
        </text:list-item>
        <text:list-item>
          <text:p text:style-name="List_20_1_Content"> curl library: <text:span text:style-name="Source_20_Text">sudo apt-get install libcurl4-gnutls-dev</text:span> (on ubuntu hardy)</text:p>
        </text:list-item>
        <text:list-item>
          <text:p text:style-name="List_20_1_Content_Last"> make sure to remove the libnetcdf4-dev package (on ubuntu hardy): <text:span text:style-name="Source_20_Text">apt-get remove libnetcdf4-dev</text:span></text:p>
        </text:list-item>
      </text:list>
      <text:h text:style-name="Heading_20_4" text:outline-level="4"><text:bookmark-start text:name="__RefHeading___build_12"/><text:bookmark-start text:name="build"/>Build<text:bookmark-end text:name="__RefHeading___build_12"/><text:bookmark-end text:name="build"/></text:h>
      <text:p text:style-name="Text_20_body">Configuring, without HDF-file support (can be added if desired). Important: include dap-support via curl; build shared libraries (libtool autodetect dependencies)</text:p>
      <text:p text:style-name="Preformatted_20_Text">./configure --prefix=/usr/local/netcdf4.1.1 --enable-dap --with-curl-config=/usr/bin/curl-config --enable-shared --disable-static<text:line-break/>make -k # there might be errors building the man-pages depending on tex-installation<text:line-break/>make check<text:line-break/>make -k install</text:p>
      <text:h text:style-name="Heading_20_3" text:outline-level="3"><text:bookmark-start text:name="__RefHeading___fimex_and_opendap_13"/><text:bookmark-start text:name="fimex_and_opendap"/>Fimex and OpENDAP<text:bookmark-end text:name="__RefHeading___fimex_and_opendap_13"/><text:bookmark-end text:name="fimex_and_opendap"/></text:h>
      <text:h text:style-name="Heading_20_4" text:outline-level="4"><text:bookmark-start text:name="__RefHeading___build_14"/><text:bookmark-start text:name="build1"/>Build<text:bookmark-end text:name="__RefHeading___build_14"/><text:bookmark-end text:name="build1"/></text:h>
      <text:p text:style-name="Preformatted_20_Text">./configure --with-netcdf=/usr/local/netcdf4.1.1</text:p>
      <text:h text:style-name="Heading_20_4" text:outline-level="4"><text:bookmark-start text:name="__RefHeading___running_an_extraction_from_opendap_15"/><text:bookmark-start text:name="running_an_extraction_from_opendap"/>Running an extraction from opendap<text:bookmark-end text:name="__RefHeading___running_an_extraction_from_opendap_15"/><text:bookmark-end text:name="running_an_extraction_from_opendap"/></text:h>
      <text:p text:style-name="Preformatted_20_Text">fimex --input.file=http://thredds.met.no/thredds/dodsC/topaz/dataset-topaz3-arc-myocean-be \<text:line-break/><text:s text:c="6"/>--input.type=netcdf \<text:line-break/><text:s text:c="6"/>--output.type=netcdf \<text:line-break/><text:s text:c="6"/>--output.file=test.nc \<text:line-break/>\<text:line-break/><text:s text:c="6"/>--extract.selectVariables=time \<text:line-break/><text:s text:c="6"/>--extract.selectVariables=x \<text:line-break/><text:s text:c="6"/>--extract.selectVariables=y \<text:line-break/><text:s text:c="6"/>--extract.selectVariables=depth \<text:line-break/><text:s text:c="6"/>--extract.selectVariables=longitude \<text:line-break/><text:s text:c="6"/>--extract.selectVariables=latitude \<text:line-break/><text:s text:c="6"/>--extract.selectVariables=temperature \<text:line-break/>\<text:line-break/><text:s text:c="6"/>--extract.reduceTime.start=2010-10-05 \<text:line-break/><text:s text:c="6"/>--extract.reduceTime.end=2010-10-07 \<text:line-break/>\<text:line-break/><text:s text:c="6"/>--extract.reduceToBoundingBox.south 55.0 \<text:line-break/><text:s text:c="6"/>--extract.reduceToBoundingBox.north 80.0 \<text:line-break/><text:s text:c="6"/>--extract.reduceToBoundingBox.east 20.0 \<text:line-break/><text:s text:c="6"/>--extract.reduceToBoundingBox.west -5.0<text:line-break/></text:p>
      <text:h text:style-name="Heading_20_2" text:outline-level="2"><text:bookmark-start text:name="__RefHeading___why_takes_linking_with_g_-g_ages_16"/><text:bookmark-start text:name="why_takes_linking_with_g_-g_ages"/>Why takes linking with ''g++ -g''  ages?<text:bookmark-end text:name="__RefHeading___why_takes_linking_with_g_-g_ages_16"/><text:bookmark-end text:name="why_takes_linking_with_g_-g_ages"/></text:h>
      <text:p text:style-name="Text_20_body">This happens with older versions of gcc, seen with 3.3 on debian sarge.</text:p>
      <text:p text:style-name="Text_20_body">Use <text:span text:style-name="Source_20_Text">-gstabs</text:span> or <text:span text:style-name="Source_20_Text">-ggdb</text:span> instead of <text:span text:style-name="Source_20_Text">-g</text:span>. For debugging, this is better suited to c++ code and works with the GNU utils and most other debugger, too. (But unfortunately  not with /valgr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fimex:faq</dc:title>
  </office:meta>
</office:document-meta>
</file>