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mep:tfmmtrendpublis"/><text:bookmark-start text:name="__RefHeading___publicationsmaterial_for_the_tfmm_trend_assessment_1"/><text:bookmark-start text:name="publicationsmaterial_for_the_tfmm_trend_assessment"/>Publications/Material for the TFMM trend assessment<text:bookmark-end text:name="__RefHeading___publicationsmaterial_for_the_tfmm_trend_assessment_1"/><text:bookmark-end text:name="publicationsmaterial_for_the_tfmm_trend_assessment"/></text:h>
      <text:p text:style-name="Text_20_body">This page allows national experts, scientists and interested individuals to contribute to the EMEP assessment report, in particular to the trend assessment report coordinated by the task force on measurements and modelling.</text:p>
      <text:p text:style-name="Text_20_body">(Please send email with affiliation details to emep.mscw@met.no to be registered as wiki-co-author of this webpage)</text:p>
      <text:p text:style-name="Text_20_body">MSCW will regularly try to structure incoming material. Suggestions are welcome !</text:p>
      <text:h text:style-name="Heading_20_2" text:outline-level="2"><text:bookmark-start text:name="__RefHeading___peer_reviewed_articles_after_year_2000_2"/><text:bookmark-start text:name="peer_reviewed_articles_after_year_2000"/>Peer reviewed articles after year 2000<text:bookmark-end text:name="__RefHeading___peer_reviewed_articles_after_year_2000_2"/><text:bookmark-end text:name="peer_reviewed_articles_after_year_2000"/></text:h>
      <text:p text:style-name="Text_20_body">Alphabetically order by first author</text:p>
      <text:p text:style-name="Text_20_body">Andersson, C.; Langner, J.; Bergstrom, R., Interannual variation and trends in air pollution over Europe due to climate variability during 1958-2001 simulated with a regional CTM coupled to the ERA40 reanalysis. Tellus Series B-Chemical and Physical Meteorology 2007, 59 (1), 77-98.</text:p>
      <text:p text:style-name="Text_20_body">Angelbratt, J.; Mellqvist, J.; Simpson, D.; Jonson, J. E.; Blumenstock, T.; Borsdorff, T.; Duchatelet, P.; Forster, F.; Hase, F.; Mahieu, E.; De Maziere, M.; Notholt, J.; Petersen, A. K.; Raffalski, U.; Servais, C.; Sussmann, R.; Warneke, T.; Vigouroux, C., Carbon monoxide (CO) and ethane (C2H6) trends from ground-based solar FTIR measurements at six European stations, comparison and sensitivity analysis with the EMEP model. Atmos. Chem. Phys. 2011, 11 (17), 9253-9269.</text:p>
      <text:p text:style-name="Text_20_body">Asmi, A.; Coen, M. C.; Ogren, J. A.; Andrews, E.; Sheridan, P.; Jefferson, A.; Weingartner, E.; Baltensperger, U.; Bukowiecki, N.; Lihavainen, H.; Kivekas, N.; Asmi, E.; Aalto, P. P.; Kulmala, M.; Wiedensohler, A.; Birmili, W.; Hamed, A.; O'Dowd, C.; Jennings, S. G.; Weller, R.; Flentje, H.; Fjaeraa, A. M.; Fiebig, M.; Myhre, C. L.; Hallar, A. G.; Swietlicki, E.; Kristensson, A.; Laj, P., Aerosol decadal trends - Part 2: In-situ aerosol particle number concentrations at GAW and ACTRIS stations. Atmos. Chem. Phys. 2013, 13 (2), 895-916.</text:p>
      <text:p text:style-name="Text_20_body">Carslaw, D. C.; Beevers, S. D.; Tate, J. E., Modelling and assessing trends in traffic-related emissions using a generalised additive modelling approach. Atmos. Environ. 2007, 41 (26), 5289-5299.</text:p>
      <text:p text:style-name="Text_20_body">Cercasov, V.; Wulfmeyer, V., Trends in airborne particulates in Stuttgart, Germany: 1972-2005. Environ. Pollut. 2008, 152 (2), 304-313.</text:p>
      <text:p text:style-name="Text_20_body">Chiacchio, M.; Ewen, T.; Wild, M.; Chin, M. A.; Diehl, T., Decadal variability of aerosol optical depth in Europe and its relationship to the temporal shift of the North Atlantic Oscillation in the realm of dimming and brightening. Journal of Geophysical Research-Atmospheres 2011, 116.</text:p>
      <text:p text:style-name="Text_20_body">Coen, M. C.; Andrews, E.; Asmi, A.; Baltensperger, U.; Bukowiecki, N.; Day, D.; Fiebig, M.; Fjaeraa, A. M.; Flentje, H.; Hyvarinen, A.; Jefferson, A.; Jennings, S. G.; Kouvarakis, G.; Lihavainen, H.; Myhre, C. L.; Malm, W. C.; Mihapopoulos, N.; Molenar, J. V.; O'Dowd, C.; Ogren, J. A.; Schichtel, B. A.; Sheridan, P.; Virkkula, A.; Weingartner, E.; Weller, R.; Laj, P., Aerosol decadal trends - Part 1: In-situ optical measurements at GAW and IMPROVE stations. Atmos. Chem. Phys. 2013, 13 (2), 869-894.</text:p>
      <text:p text:style-name="Text_20_body">Collaud Coen, M.; Andrews, E.; Asmi, A.; Baltensperger, U.; Bukowiecki, N.; Day, D.; Fiebig, M.; Fjaeraa, A. M.; Flentje, H.; Hyvärinen, A.; Jefferson, A.; Jennings, S. G.; Kouvarakis, G.; Lihavainen, H.; Lund Myhre, C.; Malm, W. C.; Mihapopoulos, N.; Molenar, J. V.; O'Dowd, C.; Ogren, J. A.; Schichtel, B. A.; Sheridan, P.; Virkkula, A.; Weingartner, E.; Weller, R.; Laj, P., Aerosol decadal trends – Part 1: In-situ optical measurements at GAW and IMPROVE stations. Atmos. Chem. Phys. 2013, 13 (2), 869-894.</text:p>
      <text:p text:style-name="Text_20_body">Cooper, O. R.; Parrish, D. D.; Ziemke, J.; Balashov, N. V.; Cupeiro, M.; Galbally, I. E.; Gilge, S.; Horowitz, L.; Jensen, N. R.; Lamarque, J.-F.; Naik, V.; Oltmans, S. J.; Schwab, J.; Shindell, D. T.; Thompson, A. M.; Thouret, V.; Wang, Y.; Zbinden, R. M., Global distribution and trends of tropospheric ozone: An observation-based review. Elem. Sci. Anth 2014, 2.</text:p>
      <text:p text:style-name="Text_20_body">de Meij, A.; Pozzer, A.; Lelieveld, J., Trend analysis in aerosol optical depths and pollutant emission estimates between 2000 and 2009. Atmos. Environ. 2012, 51, 75-85.</text:p>
      <text:p text:style-name="Text_20_body">Deolal, S. P.; Brunner, D.; Steinbacher, M.; Weers, U.; Staehelin, J., Long-term in situ measurements of NOx and NOy at Jungfraujoch 1998-2009: time series analysis and evaluation. Atmos. Chem. Phys. 2012, 12 (5), 2551-2566.</text:p>
      <text:p text:style-name="Text_20_body">Eleftheriadis, K.; Vratolis, S.; Nyeki, S., Aerosol black carbon in the European Arctic: Measurements at Zeppelin station, Ny-Alesund, Svalbard from 1998-2007. Geophys. Res. Lett. 2009, 36.</text:p>
      <text:p text:style-name="Text_20_body">Fagerli, H.; Aas, W., Trends of nitrogen in air and precipitation: Model results and observations at EMEP sites in Europe, 1980-2003. Environ. Pollut. 2008, 154 (3), 448-461.</text:p>
      <text:p text:style-name="Text_20_body">Fagerli, H.; Legrand, M.; Preunkert, S.; Vestreng, V.; Simpson, D.; Cerqueira, M., Modeling historical long-term trends of sulfate, ammonium, and elemental carbon over Europe: A comparison with ice core records in the Alps. Journal of Geophysical Research-Atmospheres 2007, 112 (D23).</text:p>
      <text:p text:style-name="Text_20_body">Ferm, M.; Hellsten, S., Trends in atmospheric ammonia and particulate ammonium concentrations in Sweden and its causes. Atmos. Environ. 2012, 61 (0), 30-39.</text:p>
      <text:p text:style-name="Text_20_body">Ganor, E.; Osetinsky, I.; Stupp, A.; Alpert, P., Increasing trend of African dust, over 49 years, in the eastern Mediterranean. Journal of Geophysical Research-Atmospheres 2010, 115.</text:p>
      <text:p text:style-name="Text_20_body">Goto-Azuma, K.; Koerner, R. M., Ice core studies of anthropogenic sulfate and nitrate trends in the Arctic. Journal of Geophysical Research-Atmospheres 2001, 106 (D5), 4959-496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emep:tfmmtrendpublis</dc:title>
  </office:meta>
</office:document-meta>
</file>