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9c1a6ef92eb17a9fa015b66049f3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sidebar"/><text:bookmark-start text:name="__RefHeading___emep_wiki_1"/><text:bookmark-start text:name="emep_wiki"/>EMEP wiki<text:bookmark-end text:name="__RefHeading___emep_wiki_1"/><text:bookmark-end text:name="emep_wiki"/></text:h>
      <text:p text:style-name="Text_20_body"><draw:a xlink:type="simple" xlink:href="http://wiki.met.no/emep/"><draw:frame draw:style-name="media" draw:name=":emep:sidebar Legend" text:anchor-type="as-char" draw:z-index="0" svg:width="4.2333333333333cm"><draw:text-box><text:p text:style-name="legendcenter"><draw:frame draw:style-name="media" draw:name=":emep:sidebar" text:anchor-type="as-char" draw:z-index="0" svg:width="4.2333333333333cm" svg:height="1.5272151898734cm"><draw:image xlink:href="Pictures/459c1a6ef92eb17a9fa015b66049f35d.png" xlink:type="simple" xlink:show="embed" xlink:actuate="onLoad"/></draw:frame>:emep:sidebar</text:p></draw:text-box></draw:frame></draw:a></text:p>
      <text:h text:style-name="Heading_20_2" text:outline-level="2"><text:bookmark-start text:name="__RefHeading___emep_wiki_2"/><text:bookmark-start text:name="emep_wiki1"/>EMEP wiki<text:bookmark-end text:name="__RefHeading___emep_wiki_2"/><text:bookmark-end text:name="emep_wiki1"/></text:h>
      <text:p text:style-name="Text_20_body"><text:span text:style-name="Strong_20_Emphasis">
  <text:a xlink:type="simple" xlink:href="http://www.emep.int" text:style-name="Internet_20_link" text:visited-style-name="Visited_20_Internet_20_Link">EMEP website</text:a><text:line-break/>

=================<text:line-break/>
EMEP model<text:line-break/>

  <text:a xlink:type="simple" xlink:href="https://wiki.met.no/emep/page1/emepmscw_opensource" text:style-name="Internet_20_link" text:visited-style-name="Visited_20_Internet_20_Link">EMEP/MSC-W model Open Source</text:a><text:line-break/>
  <text:a xlink:type="simple" xlink:href="https://wiki.met.no/emep/emep-wrf" text:style-name="Internet_20_link" text:visited-style-name="Visited_20_Internet_20_Link">EMEP-WRF working group</text:a><text:line-break/>
  <text:a xlink:type="simple" xlink:href="https://wiki.met.no/emep/page1/emepmscw_opensource#emep_training_courses" text:style-name="Internet_20_link" text:visited-style-name="Visited_20_Internet_20_Link">EMEP/MSC-W model Training Courses</text:a><text:line-break/>

=================<text:line-break/>
TFMM<text:line-break/>
  <text:a xlink:type="simple" xlink:href="https://wiki.met.no/emep/emep-experts/tfmmtrendmethods" text:style-name="Internet_20_link" text:visited-style-name="Visited_20_Internet_20_Link">TFMM Trend methods</text:a><text:line-break/>
  <text:a xlink:type="simple" xlink:href="https://wiki.met.no/emep/emep-experts/tfmmtrendstations" text:style-name="Internet_20_link" text:visited-style-name="Visited_20_Internet_20_Link">TFMM Selected Stations</text:a><text:line-break/>
  <text:a xlink:type="simple" xlink:href="https://wiki.met.no/emep/emep-experts/tfmmtrendreports" text:style-name="Internet_20_link" text:visited-style-name="Visited_20_Internet_20_Link">TFMM Trend assessment national reports</text:a><text:line-break/>

  <text:a xlink:type="simple" xlink:href="https://wiki.met.no/emep/emep-experts/tfmmtrendeurodelta" text:style-name="Internet_20_link" text:visited-style-name="Visited_20_Internet_20_Link">Eurodelta/TFMM Trend modelling</text:a><text:line-break/>
  <text:a xlink:type="simple" xlink:href="https://wiki.met.no/emep/emep-experts/tfmmtrendpublis" text:style-name="Internet_20_link" text:visited-style-name="Visited_20_Internet_20_Link">TFMM Trend assessment publications</text:a><text:line-break/>
  <text:a xlink:type="simple" xlink:href="https://wiki.met.no/emep/emep-experts/tfmmtrendacp-special-issue" text:style-name="Internet_20_link" text:visited-style-name="Visited_20_Internet_20_Link">LRTAP ACP Special issue on trends</text:a><text:line-break/>

</text:span></text:p>
      <text:p text:style-name="Text_20_body"><text:span text:style-name="Source_20_Text">&lt;hr&gt;</text:span></text:p>
      <text:h text:style-name="Heading_20_2" text:outline-level="2"><text:bookmark-start text:name="__RefHeading___emep_mscw_internal_3"/><text:bookmark-start text:name="emep_mscw_internal"/>EMEP MSCW internal<text:bookmark-end text:name="__RefHeading___emep_mscw_internal_3"/><text:bookmark-end text:name="emep_mscw_internal"/></text:h>
      <text:p text:style-name="Text_20_body"><text:span text:style-name="Strong_20_Emphasis"><text:a xlink:type="simple" xlink:href="https://wiki.met.no/emep/page2/kl_internal" text:style-name="Internet_20_link" text:visited-style-name="Visited_20_Internet_20_Link">EMEP MSC-W internal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sidebar</dc:title>
  </office:meta>
</office:document-meta>
</file>