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mep:page1:emep_model_grid"/><text:bookmark-start text:name="__RefHeading___emep_model_grid_1"/><text:bookmark-start text:name="emep_model_grid"/>EMEP model grid<text:bookmark-end text:name="__RefHeading___emep_model_grid_1"/><text:bookmark-end text:name="emep_model_grid"/></text:h>
      <text:p text:style-name="Text_20_body">Discussion group about grid issues (MG, DS, ST, PW, AN).</text:p>
      <text:list text:style-name="List_20_1" text:continue-numbering="false">
        <text:list-item>
          <text:p text:style-name="List_20_1_Content_First"> projection (polar-stereographic vs lon/lat vs icosahedral)</text:p>
        </text:list-item>
        <text:list-item>
          <text:p text:style-name="List_20_1_Content_Last"> resolution (50×50 km2, 0.2×0.2 deg2, etc.)</text:p>
        </text:list-item>
      </text:list>
      <text:p text:style-name="Text_20_body">The change of the official EMEP grid is being discussed among the EMEP Centres. The preparation of a document describing the suggested changes is lead by M. Gauss, with major contributions from MSC-W and MSC-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page1:emep_model_grid</dc:title>
  </office:meta>
</office:document-meta>
</file>