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page1:emep_meteorology"/><text:bookmark-start text:name="__RefHeading___meteorological_input_variables_1"/><text:bookmark-start text:name="meteorological_input_variables"/>Meteorological input variables<text:bookmark-end text:name="__RefHeading___meteorological_input_variables_1"/><text:bookmark-end text:name="meteorological_input_variables"/></text:h>
      <text:p text:style-name="Text_20_body">Variables that should be included are listed in a document, which can be downloaded 
<text:a xlink:type="simple" xlink:href="https://wiki.met.no/emep/docs1/emep_met_requests_v22jun2010.pdf" text:style-name="Internet_20_link" text:visited-style-name="Visited_20_Internet_20_Link">here</text:a>. It has already been sent to global climate modellers, e.g. our NorESM colleagues at met.no, our ECHAM colleagues at FZJ, and our RCA3 colleagues at SMHI.</text:p>
      <text:p text:style-name="Text_20_body">In case of comments to this table, send an e-mail to Michael 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page1:emep_meteorology</dc:title>
  </office:meta>
</office:document-meta>
</file>