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mep:meeting23apr2010"/><text:bookmark-start text:name="__RefHeading___minutes_meteorologi-mote_23.04_1"/><text:bookmark-start text:name="minutes_meteorologi-mote_23.04"/>Minutes meteorologi-møte 23.04<text:bookmark-end text:name="__RefHeading___minutes_meteorologi-mote_23.04_1"/><text:bookmark-end text:name="minutes_meteorologi-mote_23.04"/></text:h>
      <text:p text:style-name="Text_20_body">Tilstede: HF, ST, HB, <text:span text:style-name="underline">ACB</text:span></text:p>
      <text:p text:style-name="Text_20_body">1. Validering EC-IFS vs H20 for 2008<text:line-break/></text:p>
      <text:p text:style-name="Text_20_body">Feltfilene er på plass i griddet og kan leses inn i R, men mangler riktig konverteringsfaktor fra short i NetCDF.
HF:</text:p>
      <text:list text:style-name="List_20_1" text:continue-numbering="false">
        <text:list-item>
          <text:p text:style-name="List_20_1_Content_First"> se på IFS 0.2 i sammeligning også?</text:p>
        </text:list-item>
        <text:list-item>
          <text:p text:style-name="List_20_1_Content_Last"> dele stasjonene i klimasoner: S-Eur. (mediterranean), N-Eur, osv.</text:p>
        </text:list-item>
      </text:list>
      <text:p text:style-name="Text_20_body">HB kan dele med sine erfaringer fra tidligere arbeid med met.valideringsarbei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mep:meeting23apr2010</dc:title>
  </office:meta>
</office:document-meta>
</file>