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emep_training_courses"/><text:bookmark-start text:name="__RefHeading___emepmsc-w_model_training_courses_1"/><text:bookmark-start text:name="emepmsc-w_model_training_courses"/>EMEP/MSC-W model Training Courses<text:bookmark-end text:name="__RefHeading___emepmsc-w_model_training_courses_1"/><text:bookmark-end text:name="emepmsc-w_model_training_courses"/></text:h>
      <text:p text:style-name="Text_20_body">The second EMEP/MSC-W model Training course took place on 24-26 April 2013 at the CIENS building of Oslo Science Park where the Research and Development department of met.no is located.  The third one took place from 13-14 October 2015 at the Norwegian Meteorological Institute's (MET).  Next training course is planned for Autumn 2017.  More info comes later. Eventually subscribe to the emep-users email list. Send email to Semeena Valiyaveetil <text:a xlink:type="simple" xlink:href="mailto:semeenav@met.no" text:style-name="Internet_20_link" text:visited-style-name="Visited_20_Internet_20_Link">semeenav@met.no</text:a></text:p>
      <text:h text:style-name="Heading_20_1" text:outline-level="1"><text:bookmark-start text:name="__RefHeading___training_course_presentations_2015_2"/><text:bookmark-start text:name="training_course_presentations_2015"/>Training Course Presentations 2015<text:bookmark-end text:name="__RefHeading___training_course_presentations_2015_2"/><text:bookmark-end text:name="training_course_presentations_2015"/></text:h>
      <text:p text:style-name="Text_20_body">The Presentations of EMEP MSC-W Taining Course from 13-14th October 2015 are now available at the following links:  </text:p>
      <text:p text:style-name="Text_20_body"><text:a xlink:type="simple" xlink:href="https://wiki.met.no/emep/dave_intro_131015.pdf" text:style-name="Internet_20_link" text:visited-style-name="Visited_20_Internet_20_Link">Training Course Introduction 131015, David Simpson</text:a></text:p>
      <text:p text:style-name="Text_20_body"><text:a xlink:type="simple" xlink:href="https://wiki.met.no/emep/peter_structure_131015.pdf" text:style-name="Internet_20_link" text:visited-style-name="Visited_20_Internet_20_Link">Structure and Technical Details 131015, Peter Wind</text:a></text:p>
      <text:p text:style-name="Text_20_body"><text:a xlink:type="simple" xlink:href="https://wiki.met.no/emep/agnes_emissions_131015.pdf" text:style-name="Internet_20_link" text:visited-style-name="Visited_20_Internet_20_Link">Training Course Emissions 131015, Agnes Nyiri</text:a></text:p>
      <text:p text:style-name="Text_20_body"><text:a xlink:type="simple" xlink:href="https://wiki.met.no/emep/anna_met_131015.pdf" text:style-name="Internet_20_link" text:visited-style-name="Visited_20_Internet_20_Link">Training Course Input Meteorology 131015, Anna Benedictov</text:a></text:p>
      <text:p text:style-name="Text_20_body"><text:a xlink:type="simple" xlink:href="https://wiki.met.no/emep/semeena_exercises_131015.pdf" text:style-name="Internet_20_link" text:visited-style-name="Visited_20_Internet_20_Link">Training Course Exercises 131015, Notes, Semeena Valiyaveetil</text:a>, </text:p>
      <text:p text:style-name="Text_20_body"><text:a xlink:type="simple" xlink:href="https://wiki.met.no/emep/svetlana_aerosols_141015.pdf" text:style-name="Internet_20_link" text:visited-style-name="Visited_20_Internet_20_Link">Training Course Aerosols and AOD 141015, Svetlana Tsyro</text:a></text:p>
      <text:p text:style-name="Text_20_body"><text:a xlink:type="simple" xlink:href="https://wiki.met.no/emep/massimo_wrf-emep_250413.pdf" text:style-name="Internet_20_link" text:visited-style-name="Visited_20_Internet_20_Link">Training Course WRF EMEP 250413, Massimo Vieno</text:a></text:p>
      <text:p text:style-name="Text_20_body"><text:a xlink:type="simple" xlink:href="https://wiki.met.no/emep/liliu_hubeiaq_141015.pdf" text:style-name="Internet_20_link" text:visited-style-name="Visited_20_Internet_20_Link">Training Course EMEP China Applications 141015, Li Liu</text:a></text:p>
      <text:p text:style-name="Text_20_body"><text:a xlink:type="simple" xlink:href="https://wiki.met.no/emep/gauss_cams_141015.pdf" text:style-name="Internet_20_link" text:visited-style-name="Visited_20_Internet_20_Link">Training Course EMEP for CAMS 141015, Michael Gauss</text:a></text:p>
      <text:p text:style-name="Text_20_body"><text:a xlink:type="simple" xlink:href="https://wiki.met.no/emep/dave_chemistry_141015.pdf" text:style-name="Internet_20_link" text:visited-style-name="Visited_20_Internet_20_Link">Training Course Chemistry 141015, David Simpson</text:a></text:p>
      <text:p text:style-name="Text_20_body"><text:a xlink:type="simple" xlink:href="https://wiki.met.no/emep/tore_nickel_141015.pdf" text:style-name="Internet_20_link" text:visited-style-name="Visited_20_Internet_20_Link">Training Course Nickel in EMEP  141015, Tore Flatdalsmo</text:a></text:p>
      <text:p text:style-name="Text_20_body"><text:a xlink:type="simple" xlink:href="https://wiki.met.no/emep/alvaro_nclplot_141015.pdf" text:style-name="Internet_20_link" text:visited-style-name="Visited_20_Internet_20_Link">Training Course NCL Plotting 141015</text:a>,<text:a xlink:type="simple" xlink:href="ftp://ftp.met.no/projects/emep/OpenSource/201304/mscw-osrc_ncl.tar.gz" text:style-name="Internet_20_link" text:visited-style-name="Visited_20_Internet_20_Link">NCL Plotting Scripts, Alvaro Valdebenito </text:a></text:p>
      <text:p text:style-name="Text_20_body"><text:a xlink:type="simple" xlink:href="https://wiki.met.no/emep/semeena_sr_141015.pdf" text:style-name="Internet_20_link" text:visited-style-name="Visited_20_Internet_20_Link">Training Course SR Calculations 141015, Semeena Valiyaveetil</text:a></text:p>
      <text:h text:style-name="Heading_20_1" text:outline-level="1"><text:bookmark-start text:name="__RefHeading___training_course_presentations_2013_3"/><text:bookmark-start text:name="training_course_presentations_2013"/>Training Course Presentations 2013<text:bookmark-end text:name="__RefHeading___training_course_presentations_2013_3"/><text:bookmark-end text:name="training_course_presentations_2013"/></text:h>
      <text:p text:style-name="Text_20_body">The Presentations of EMEP MSC-W Taining Course from 24-26th April 2013 are now available at the following links:  </text:p>
      <text:p text:style-name="Text_20_body"><text:a xlink:type="simple" xlink:href="https://wiki.met.no/emep/page1/dave_intro_240413.pdf" text:style-name="Internet_20_link" text:visited-style-name="Visited_20_Internet_20_Link">Training Course Introduction 240413, David Simpson</text:a></text:p>
      <text:p text:style-name="Text_20_body"><text:a xlink:type="simple" xlink:href="https://wiki.met.no/emep/page1/svetlana_emepintro_240413.pdf" text:style-name="Internet_20_link" text:visited-style-name="Visited_20_Internet_20_Link">Training Course Introduction 240413, Svetlana Tsyro</text:a></text:p>
      <text:p text:style-name="Text_20_body"><text:a xlink:type="simple" xlink:href="https://wiki.met.no/emep/page1/agnes_emissions_240413.pdf" text:style-name="Internet_20_link" text:visited-style-name="Visited_20_Internet_20_Link">Training Course Emissions 240413, Agnes Nyiri</text:a></text:p>
      <text:p text:style-name="Text_20_body"><text:a xlink:type="simple" xlink:href="https://wiki.met.no/emep/page1/peter_comprequ_240413.pdf" text:style-name="Internet_20_link" text:visited-style-name="Visited_20_Internet_20_Link">Training Course Computer Requirements 240413, Peter Wind</text:a></text:p>
      <text:p text:style-name="Text_20_body"><text:a xlink:type="simple" xlink:href="https://wiki.met.no/emep/page1/anna_met_240413.pdf" text:style-name="Internet_20_link" text:visited-style-name="Visited_20_Internet_20_Link">Training Course Computer Meteorology 240413, Anna Benedictov</text:a></text:p>
      <text:p text:style-name="Text_20_body"><text:a xlink:type="simple" xlink:href="https://wiki.met.no/emep/page1/semeena_exercises_240413.pdf" text:style-name="Internet_20_link" text:visited-style-name="Visited_20_Internet_20_Link">Training Course Exercises 240413</text:a>, <text:a xlink:type="simple" xlink:href="https://wiki.met.no/emep/page1/notes.pdf" text:style-name="Internet_20_link" text:visited-style-name="Visited_20_Internet_20_Link">Exercises_Notes 240413, Semeena Valiyaveetil</text:a></text:p>
      <text:p text:style-name="Text_20_body"><text:a xlink:type="simple" xlink:href="https://wiki.met.no/emep/page1/dave_chemistry_250413.pdf" text:style-name="Internet_20_link" text:visited-style-name="Visited_20_Internet_20_Link">Training Course Chemistry 250413, David Simpson</text:a></text:p>
      <text:p text:style-name="Text_20_body"><text:a xlink:type="simple" xlink:href="https://wiki.met.no/emep/page1/svetlana_aerosols_250413.pdf" text:style-name="Internet_20_link" text:visited-style-name="Visited_20_Internet_20_Link">Training Course Aerosols 250413, Svetlana Tsyro</text:a></text:p>
      <text:p text:style-name="Text_20_body"><text:a xlink:type="simple" xlink:href="https://wiki.met.no/emep/page1/peter_gridflex_250413.pdf" text:style-name="Internet_20_link" text:visited-style-name="Visited_20_Internet_20_Link">Training Course Grid Flexibility 250413, Peter Wind</text:a></text:p>
      <text:p text:style-name="Text_20_body"><text:a xlink:type="simple" xlink:href="https://wiki.met.no/emep/page1/janeiof_outputs_250413.pdf" text:style-name="Internet_20_link" text:visited-style-name="Visited_20_Internet_20_Link">Training Course Outputs 250413, Jan Eiof Jonson</text:a></text:p>
      <text:p text:style-name="Text_20_body"><text:a xlink:type="simple" xlink:href="https://wiki.met.no/emep/page1/birthe_newspecies_250413.pdf" text:style-name="Internet_20_link" text:visited-style-name="Visited_20_Internet_20_Link">Training Course New Species 250413, Birthe Steensen</text:a></text:p>
      <text:p text:style-name="Text_20_body"><text:a xlink:type="simple" xlink:href="https://wiki.met.no/emep/page1/mathias_plumerise_250413.pdf" text:style-name="Internet_20_link" text:visited-style-name="Visited_20_Internet_20_Link">Training Course Plume Rise 250413, Mathias Karl</text:a></text:p>
      <text:p text:style-name="Text_20_body"><text:a xlink:type="simple" xlink:href="https://wiki.met.no/emep/page1/massimo_wrf-emep_250413.pdf" text:style-name="Internet_20_link" text:visited-style-name="Visited_20_Internet_20_Link">Training Course WRF EMEP 250413, Massimo Vieno</text:a></text:p>
      <text:p text:style-name="Text_20_body"><text:a xlink:type="simple" xlink:href="https://wiki.met.no/emep/page1/dave_futureissues_250413.pdf" text:style-name="Internet_20_link" text:visited-style-name="Visited_20_Internet_20_Link">Training Course Future Issues 250413, David Simpson</text:a></text:p>
      <text:p text:style-name="Text_20_body"><text:a xlink:type="simple" xlink:href="https://wiki.met.no/emep/page1/alvaro_nclplot_260413.pdf" text:style-name="Internet_20_link" text:visited-style-name="Visited_20_Internet_20_Link">Training Course NCL Plotting 260413</text:a>,<text:a xlink:type="simple" xlink:href="ftp://ftp.met.no/projects/emep/OpenSource/201304/mscw-osrc_ncl.tar.gz" text:style-name="Internet_20_link" text:visited-style-name="Visited_20_Internet_20_Link">NCL Plotting Scripts, Alvaro Valdebenito </text:a></text:p>
      <text:p text:style-name="Text_20_body"><text:a xlink:type="simple" xlink:href="https://wiki.met.no/emep/page1/semeena_plotting_260413.pdf" text:style-name="Internet_20_link" text:visited-style-name="Visited_20_Internet_20_Link">Training Course Plotting 260413, Semeena Valiyaveetil</text:a></text:p>
      <text:p text:style-name="Text_20_body"><text:a xlink:type="simple" xlink:href="https://wiki.met.no/emep/page1/michaelg_products_260413.pptx" text:style-name="Internet_20_link" text:visited-style-name="Visited_20_Internet_20_Link">Training Course Products 260413, Michael Gauss</text:a></text:p>
      <text:p text:style-name="Text_20_body"><text:a xlink:type="simple" xlink:href="https://wiki.met.no/emep/page1/jan_itinfra_260413.pdf" text:style-name="Internet_20_link" text:visited-style-name="Visited_20_Internet_20_Link">Training Course IT Infrastructure 260413, Jan Griesfeller</text:a></text:p>
      <text:p text:style-name="Text_20_body"><text:a xlink:type="simple" xlink:href="https://wiki.met.no/emep/page1/michaels_verification_260413.pdf" text:style-name="Internet_20_link" text:visited-style-name="Visited_20_Internet_20_Link">Training Course Verification 260413, Michael Schul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emep_training_courses</dc:title>
  </office:meta>
</office:document-meta>
</file>