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708549cfd5759c8ccbe74bfeac32236.jpg"/>
  <manifest:file-entry manifest:media-type="image/jpeg" manifest:full-path="Pictures/b48c98fe3209ae8e0abdf15d3b20430a.jpg"/>
  <manifest:file-entry manifest:media-type="image/png" manifest:full-path="Pictures/7a3a0bd3fb94450abe8a4ea3142e4f0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ep:emep-experts:tfmmtrendeurodelta"/><text:bookmark-start text:name="__RefHeading___eurodeltatfmm_trend_modelling_1"/><text:bookmark-start text:name="eurodeltatfmm_trend_modelling"/>EURODELTA/TFMM trend modelling<text:bookmark-end text:name="__RefHeading___eurodeltatfmm_trend_modelling_1"/><text:bookmark-end text:name="eurodeltatfmm_trend_modelling"/></text:h>
      <text:h text:style-name="Heading_20_2" text:outline-level="2"><text:bookmark-start text:name="__RefHeading___participants_2"/><text:bookmark-start text:name="participants"/>Participants:<text:bookmark-end text:name="__RefHeading___participants_2"/><text:bookmark-end text:name="participants"/></text:h>
      <text:list text:style-name="List_20_1" text:continue-numbering="false">
        <text:list-item>
          <text:p text:style-name="List_20_1_Content_First"> Augustin Colette, Bertrand Bessagnet, Elsa Real, Florian Couvidat (INERIS/CHIMERE);</text:p>
        </text:list-item>
        <text:list-item>
          <text:p text:style-name="List_20_1_Content"> Marta Garcia Vivanco (CIEMAT/CHIMERE);</text:p>
        </text:list-item>
        <text:list-item>
          <text:p text:style-name="List_20_1_Content"> Mihaela Mircea (ENEA/MINNI);</text:p>
        </text:list-item>
        <text:list-item>
          <text:p text:style-name="List_20_1_Content"> Giancarlo Ciarelli, Sebnem Aksoyoglu (PSI/CAMx);</text:p>
        </text:list-item>
        <text:list-item>
          <text:p text:style-name="List_20_1_Content"> Guido Pirovano (RSE/CAMx); </text:p>
        </text:list-item>
        <text:list-item>
          <text:p text:style-name="List_20_1_Content"> Kees Cuvelier (exJRC/TrendTool); </text:p>
        </text:list-item>
        <text:list-item>
          <text:p text:style-name="List_20_1_Content"> Johannes Bieser (HZG/CMAQ); </text:p>
        </text:list-item>
        <text:list-item>
          <text:p text:style-name="List_20_1_Content"> Yelva Roustan &amp; Valentin Raffort (CEREA/Polair3D); </text:p>
        </text:list-item>
        <text:list-item>
          <text:p text:style-name="List_20_1_Content"> Hilde Fagerli &amp; Svetlana Tsyro (met.no/EMEP), </text:p>
        </text:list-item>
        <text:list-item>
          <text:p text:style-name="List_20_1_Content"> Maria-Teresa Pay (BSC/CMAQ); </text:p>
        </text:list-item>
        <text:list-item>
          <text:p text:style-name="List_20_1_Content_Last"> Martijn Schaap (TNO/LOTOS).</text:p>
        </text:list-item>
      </text:list>
      <text:h text:style-name="Heading_20_2" text:outline-level="2"><text:bookmark-start text:name="__RefHeading___background_3"/><text:bookmark-start text:name="background"/>Background<text:bookmark-end text:name="__RefHeading___background_3"/><text:bookmark-end text:name="background"/></text:h>
      <text:p text:style-name="Text_20_body">In 2014, the Task Force on Measurement and Modelling initiated a dedicated exercise to assess the efficiency of air pollution mitigation strategies over the past 20 years. More specifically, in its role of support to the Convention on Long Range Transport of Air Pollutant, the Task Force aims to assess the benefit of its main policy instrument: the Gothenburg protocol, agreed upon in 1999 with a reference year in 1990. </text:p>
      <text:p text:style-name="Text_20_body">Several observation-based trend analyses will be undertaken, either by the EMEP Centres or by voluntary national experts. In addition, the Eurodelta community proposed to coordinate a dedicated modelling exercise that aims (i) to simulate at least three key years (1990, 2000, 2010) and (ii) to extend the analysis to produce an ensemble of air quality hindcasts over the past 20 years. These hindcasts will be complemented by selected sensitivity analyses in order to assess the role of meteorological variability, long range transport, etc.</text:p>
      <text:p text:style-name="Text_20_body">In contrast with other model intercomparison initiatives, the Eurodelta framework is quite constrained, with tight standards on the consistency of the setup of participating models in order to allow pointing out the geophysical processed bearing upon the modelled response. In the present scoping paper, we summarize the main features of the Eurodelta 3 phase II modelling exercise. </text:p>
      <text:h text:style-name="Heading_20_2" text:outline-level="2"><text:bookmark-start text:name="__RefHeading___modelling_experiment_4"/><text:bookmark-start text:name="modelling_experiment"/>Modelling experiment<text:bookmark-end text:name="__RefHeading___modelling_experiment_4"/><text:bookmark-end text:name="modelling_experiment"/></text:h>
      <text:p text:style-name="Text_20_body">In order to assess the efficiency of the Gothenburg protocol in reducing exposure to air pollution in Europe, models can usefully complement observation-based analyses by allowing to disentangle the role of inter-annual meteorological variability, long range transport, and European emission of pollutants and precursors.
Acknowledging the computational demand, the model experiment plan is split in three tiers (explicated below). </text:p>
      <text:p text:style-name="Text_20_body">The choice of the modelled years is a trade-off between the policy relevance of the present initiative (that should support the assessment of the efficiency of the Gothenburg protocol) and technical feasibility. Despite the agreement of the protocol in 1999, we will use 2000 as an intermediate year because of the better quality of emission data for this year (as well as more complete observation coverage).</text:p>
      <text:p text:style-name="Text_20_body"><draw:frame draw:style-name="mediacenter" draw:name="0" text:anchor-type="paragraph" draw:z-index="0" svg:width="15.875cm" svg:height="8.9296875cm"><draw:image xlink:href="Pictures/5708549cfd5759c8ccbe74bfeac32236.jpg" xlink:type="simple" xlink:show="embed" xlink:actuate="onLoad"/></draw:frame></text:p>
      <text:p text:style-name="Text_20_body">Table 1: Summary of model experiments and corresponding key scientific questions. For each tier, the number of simulated years is expressed in addition to the previous tier.<text:a xlink:type="simple" xlink:href="https://wiki.met.no/emep/emep-experts/edt-scoping-tiers-table1.xlsx" text:style-name="Internet_20_link" text:visited-style-name="Visited_20_Internet_20_Link">edt-scoping-tiers-table1.xlsx</text:a></text:p>
      <text:p text:style-name="Text_20_body"><text:span text:style-name="underline">Tier 1: 5 annual simulations</text:span></text:p>
      <text:p text:style-name="Text_20_body">Participants: CAMx, CHIMERE, CMAQ (x2), LOTOS, MINNI, EMEP, POLAIR</text:p>
      <text:p text:style-name="Text_20_body"><text:span text:style-name="underline">Tier 2:  5 additional annual simulations</text:span></text:p>
      <text:p text:style-name="Text_20_body">Participants: CHIMERE, CMAQ (x2), LOTOS, EMEP, POLAIR (not 100%)</text:p>
      <text:p text:style-name="Text_20_body"><text:span text:style-name="underline">Tier 3: 38 additional annual simulations</text:span></text:p>
      <text:p text:style-name="Text_20_body">Participants: CHIMERE, CMAQ (x2), LOTOS, EMEP, POLAIR (only 3A)</text:p>
      <text:p text:style-name="Text_20_body"><draw:frame draw:style-name="mediacenter" draw:name="1" text:anchor-type="paragraph" draw:z-index="1" svg:width="25.4cm" style:rel-width="100%" svg:height="14.2875cm" style:rel-height="scale"><draw:image xlink:href="Pictures/b48c98fe3209ae8e0abdf15d3b20430a.jpg" xlink:type="simple" xlink:show="embed" xlink:actuate="onLoad"/></draw:frame></text:p>
      <text:h text:style-name="Heading_20_2" text:outline-level="2"><text:bookmark-start text:name="__RefHeading___geographical_domain_5"/><text:bookmark-start text:name="geographical_domain"/>Geographical Domain<text:bookmark-end text:name="__RefHeading___geographical_domain_5"/><text:bookmark-end text:name="geographical_domain"/></text:h>
      <text:p text:style-name="Text_20_body">The modelling domain is displayed in the Figure below. The model used for the analysis of the Campaigns (green lines below)does not fit in the Euro-Cordex domain (grey dots, see section on meteorology), therefore a new domain (blue dots) at a resolution of about 25km is proposed. This domain follows a regular lat/lon projection with increments of dlat=0.25 and dlon=0.4, which is about 25km.</text:p>
      <text:p text:style-name="Text_20_body">The coordinates of the centre of grid cells are <text:a xlink:type="simple" xlink:href="http://dods.extra.cea.fr/store/colettea/EURODELTA/COORD_EDT" text:style-name="Internet_20_link" text:visited-style-name="Visited_20_Internet_20_Link">http://dods.extra.cea.fr/store/colettea/EURODELTA/COORD_EDT</text:a>.
<draw:frame draw:style-name="mediacenter" draw:name="2" text:anchor-type="paragraph" draw:z-index="2" svg:width="11.90625cm" svg:height="9.2604166666667cm"><draw:image xlink:href="Pictures/7a3a0bd3fb94450abe8a4ea3142e4f0b.png" xlink:type="simple" xlink:show="embed" xlink:actuate="onLoad"/></draw:frame></text:p>
      <text:h text:style-name="Heading_20_2" text:outline-level="2"><text:bookmark-start text:name="__RefHeading___meteorology_6"/><text:bookmark-start text:name="meteorology"/>Meteorology<text:bookmark-end text:name="__RefHeading___meteorology_6"/><text:bookmark-end text:name="meteorology"/></text:h>
      <text:p text:style-name="Text_20_body">The ECMWF/IFS model was used for recent Campaign analyses since its horizontal resolution is about 25km for recent years. For longer time periods, the horizontal resolution of the ERA-Interim (about 80km) and ERA-Clim (125km) are considered too coarse. Therefore, we propose to use a dynamical downscaling of the ERA-Interim global reanalysis with the Weather Research and Forecast Model at 0.44 degrees of resolution. </text:p>
      <text:p text:style-name="Text_20_body">Building upon the expertise developed in the EuroCordex climate downscaling programme (Jacob et al., 2013) a regional climate model evaluation with perfect boundary conditions (reanalyses, instead of free climate runs) was proposed by (Kotlarski et al., 2014). The corresponding member of the EuroCordex ensemble has been optimized by IPSL (R. Vautard) since then as described in (Stegehuis et al., 2014) and we propose to use in Eurodelta a strongly nudged realization of this last model setup.  The exact setup of this model run is given in Table S1 of (Stegehuis et al., 2014)(row#7). Unlike the simulations discussed in this paper, the model run provided for EuroDelta includes grid nudging (except in the PBL) in order to improve temporal correlations compared to the regular free-running Cordex simulations. Note that no nudging towards observation is performed (except that of ERA-Interim).</text:p>
      <text:p text:style-name="Text_20_body">Changing meteorological driver might have an impact on natural emissions as well as other processes. Modelling groups are welcome to share the outcome of any sensitivity simulation performed to assess the impact of using WRF simulations.</text:p>
      <text:p text:style-name="Text_20_body">Whereas this model setup has been thoroughly validated in the past, a specific meteorological evaluation for the need of air quality modelling will be performed as part of this Eurodelta3-II exercise. </text:p>
      <text:p text:style-name="Text_20_body">The volume of data for the meteorological forcing is at least 50G/yr (estimate for the list of variables required for Chimere ). The data is available at:</text:p>
      <text:p text:style-name="Text_20_body"><text:a xlink:type="simple" xlink:href="http://dods.extra.cea.fr/store/colettea/EURODELTA/METEO/" text:style-name="Internet_20_link" text:visited-style-name="Visited_20_Internet_20_Link">http://dods.extra.cea.fr/store/colettea/EURODELTA/METEO/</text:a>. </text:p>
      <text:h text:style-name="Heading_20_2" text:outline-level="2"><text:bookmark-start text:name="__RefHeading___biogenic_and_natural_emissions_7"/><text:bookmark-start text:name="biogenic_and_natural_emissions"/>Biogenic and natural Emissions<text:bookmark-end text:name="__RefHeading___biogenic_and_natural_emissions_7"/><text:bookmark-end text:name="biogenic_and_natural_emissions"/></text:h>
      <text:p text:style-name="Text_20_body">There is no constrain for biogenic emissions (NO &amp; VOCs) and for natural and road resuspension of dust emissions, although the corresponding emission used in each model and tracking of corresponding concentrations (where relevant) will be reported.</text:p>
      <text:h text:style-name="Heading_20_2" text:outline-level="2"><text:bookmark-start text:name="__RefHeading___anthropogenic_emissions_8"/><text:bookmark-start text:name="anthropogenic_emissions"/>Anthropogenic Emissions<text:bookmark-end text:name="__RefHeading___anthropogenic_emissions_8"/><text:bookmark-end text:name="anthropogenic_emissions"/></text:h>
      <text:p text:style-name="Text_20_body">Following up on the Eurodelta3 phase I methodology, emissions are provided by INERIS on the common model grid as annual fluxes.  </text:p>
      <text:h text:style-name="Heading_20_3" text:outline-level="3"><text:bookmark-start text:name="__RefHeading___annual_totals_9"/><text:bookmark-start text:name="annual_totals"/>Annual totals<text:bookmark-end text:name="__RefHeading___annual_totals_9"/><text:bookmark-end text:name="annual_totals"/></text:h>
      <text:p text:style-name="Text_20_body">To the extent possible annual totals (as used in EMEP models) will be used, in order to match officially reported emissions by the countries. There are however large gaps in this dataset (e.g. for primary PM before 1998, but also for later years for a few countries), and a gap filling on the basis of GAINS emissions (as delivered in the ECLIPSE-V5 dataset) will be performed, after having ensured a scaling for the neighbouring available year. </text:p>
      <text:h text:style-name="Heading_20_3" text:outline-level="3"><text:bookmark-start text:name="__RefHeading___emission_spatialisation_disaggregation_10"/><text:bookmark-start text:name="emission_spatialisation_disaggregation"/>Emission Spatialisation &amp; Disaggregation<text:bookmark-end text:name="__RefHeading___emission_spatialisation_disaggregation_10"/><text:bookmark-end text:name="emission_spatialisation_disaggregation"/></text:h>
      <text:p text:style-name="Text_20_body">The temporal (monthly and hourly) profiles will be those of TNO as provided for the AQMEII3 exercise.</text:p>
      <text:p text:style-name="Text_20_body">A NO2/NOx ratio of 20% will be used. Given the resolution of the model (about 25km), this ratio is not expected to bear upon the results substantially.</text:p>
      <text:p text:style-name="Text_20_body">The emissions are provided on the ED-Trend domain using the spatial regridding methodology of INERIS. It consists in:</text:p>
      <text:list text:style-name="List_20_1" text:continue-numbering="false">
        <text:list-item>
          <text:p text:style-name="List_20_1_Content_First"> Europe-wide road and shipping proxies for SNAP7 and 8 (constant for 20yrs)</text:p>
        </text:list-item>
        <text:list-item>
          <text:p text:style-name="List_20_1_Content"> Population density proxy for residential emissions (trained on French bottom-up 1km inventory) (constant for 20yrs)</text:p>
        </text:list-item>
        <text:list-item>
          <text:p text:style-name="List_20_1_Content"> EPRTR for industrial sources location and magnitude (time varying over the past 20yrs), although the quality of this data is not guaranteed, localised differences should have a limited impact at 25km resolution, and the broad patterns should be respected. </text:p>
        </text:list-item>
        <text:list-item>
          <text:p text:style-name="List_20_1_Content"> Use of bottom-up emission inventories as spatialisation proxies for France &amp; United Kingdom. </text:p>
        </text:list-item>
        <text:list-item>
          <text:p text:style-name="List_20_1_Content_Last"> TNO-MACC inventory for NH3 emissions</text:p>
        </text:list-item>
      </text:list>
      <text:p text:style-name="Text_20_body">In the proposed spatialisation method, only the location and fluxes of large point sources change in time over the past decades. While emissions at a 50km resolution are available for selected countries, pollutants, and sectors, it is considered that the spatialisation of these emissions is not necessarily better than the more recent techniques involving consistent and high-resolution proxies over Europe. This should in particular be the case for road and residential sectors. For the industrial sector, there is however the potential to improve the quality of inventories in the 1990s. This potential added value will be investigated when preparing inventories for 1990 and 2000 (by 20150228). </text:p>
      <text:p text:style-name="Text_20_body">The INERIS-EDT 2010 emission data and TNO profiles are available at: <text:a xlink:type="simple" xlink:href="http://dods.extra.cea.fr/store/colettea/EURODELTA/EMISSIONS/" text:style-name="Internet_20_link" text:visited-style-name="Visited_20_Internet_20_Link">http://dods.extra.cea.fr/store/colettea/EURODELTA/EMISSIONS/</text:a></text:p>
      <text:p text:style-name="Text_20_body">TNO will make a sensitivity simulation to compare the result with the above spatialisation strategy with the TNO-MACC3 emissions for 2010. Other modelling groups are welcome to share the outcome of any corresponding sensitivity simulations.</text:p>
      <text:h text:style-name="Heading_20_2" text:outline-level="2"><text:bookmark-start text:name="__RefHeading___boundary_conditions_11"/><text:bookmark-start text:name="boundary_conditions"/>Boundary Conditions<text:bookmark-end text:name="__RefHeading___boundary_conditions_11"/><text:bookmark-end text:name="boundary_conditions"/></text:h>
      <text:p text:style-name="Text_20_body">There are two options for boundary conditions (i) climatology of observational data, (ii) global model results. Both have pros and cons. Global model carry biases, and observations are fitted at measurement points (in the present case the temporal trend of Mace Head is applied throughout the domain). It has been decided to use the first option for most simulations, and keep the second option for sensitivity experiments.</text:p>
      <text:h text:style-name="Heading_20_3" text:outline-level="3"><text:bookmark-start text:name="__RefHeading___climatology_of_observational_data_12"/><text:bookmark-start text:name="climatology_of_observational_data"/>Climatology of observational data<text:bookmark-end text:name="__RefHeading___climatology_of_observational_data_12"/><text:bookmark-end text:name="climatology_of_observational_data"/></text:h>
      <text:p text:style-name="Text_20_body">For ozone, a 3D climatology based on observational vertical profiles is consolidated and updated by J. Logan et al. Proposal is to use this 3D climatology in conjunction with a temporal (monthly) variation over the past 20 years. Long lived species (CH4) are held fixed in the simulation. Any other species is ignored in the boundary and initial condition and set to zero. A more detailed guidance on the implementation of this procedure as well as required data will be provided by Met.no by 20150131.</text:p>
      <text:h text:style-name="Heading_20_3" text:outline-level="3"><text:bookmark-start text:name="__RefHeading___global_model_results_13"/><text:bookmark-start text:name="global_model_results"/>Global model results<text:bookmark-end text:name="__RefHeading___global_model_results_13"/><text:bookmark-end text:name="global_model_results"/></text:h>
      <text:p text:style-name="Text_20_body">The Climate-Chemistry Model Initiative is currently undertaking global atmospheric chemistry reanalyses over the 1960-2010 time period (Eyring, 2014) based on the MACC City emissions (Granier et al., 2011). We propose to use the CamChem member of the ensemble (Lamarque et al., 2012) produced by Simone Tilmes at NCAR provided by Katerina Sindelarova (katerina.sindelarova@latmos.ipsl.fr) and Claire Granier (cgranier@latmos.ipsl.fr) at LATMOS/IPSL. 
The data is available at:  
<text:a xlink:type="simple" xlink:href="http://dods.extra.cea.fr/store/colettea/EURODELTA/BOUN_COND/" text:style-name="Internet_20_link" text:visited-style-name="Visited_20_Internet_20_Link">http://dods.extra.cea.fr/store/colettea/EURODELTA/BOUN_COND/</text:a></text:p>
      <text:p text:style-name="Text_20_body">The Eurodelta participants accept not to use these results for publication in the peer reviewed litterature before the end of 2015 without asking the explicit authorisation to Claire Granier (NOAA/CNRS, cgranier@latmos.ipsl.fr). After that date, co-authorship will be offered to the owner of the data upon submitting a manuscript. In any publication, the following acknowledgement should be included: “the data were produced as part of the CCMI and PEGASOS projects.”</text:p>
      <text:h text:style-name="Heading_20_2" text:outline-level="2"><text:bookmark-start text:name="__RefHeading___output_format_14"/><text:bookmark-start text:name="output_format"/>Output Format<text:bookmark-end text:name="__RefHeading___output_format_14"/><text:bookmark-end text:name="output_format"/></text:h>
      <text:p text:style-name="Text_20_body">A common format for the results of modelling teams is specified in the following document
<text:a xlink:type="simple" xlink:href="https://wiki.met.no/emep/emep-experts/output_format_wiki.docx" text:style-name="Internet_20_link" text:visited-style-name="Visited_20_Internet_20_Link">output_format_wiki.docx</text:a></text:p>
      <text:h text:style-name="Heading_20_2" text:outline-level="2"><text:bookmark-start text:name="__RefHeading___bibliography_15"/><text:bookmark-start text:name="bibliography"/>Bibliography<text:bookmark-end text:name="__RefHeading___bibliography_15"/><text:bookmark-end text:name="bibliography"/></text:h>
      <text:list text:style-name="List_20_1" text:continue-numbering="false">
        <text:list-item>
          <text:p text:style-name="List_20_1_Content_First"> Banzhaf, S., M. Schaap, R. Kranenburg, A.M.M. Manders, A.J. Segers, A.H.J. Visschedijk, H.A.C. Denier van der Gon, J.J.P. Kuenen, E. van Meijgaard, L.H. van Ulft, J. Cofala and P.J.H. Builtjes, Dynamic model evaluation for secondary inorganic aerosol and its precursors over Europe between 1990 and 2009, Geosci. Model Dev. Discuss. 7(2015), pp. 4645-4703.</text:p>
        </text:list-item>
        <text:list-item>
          <text:p text:style-name="List_20_1_Content"> Eyring, V., Report on the IGAC/SPARC Chemistry-Climate Model Initiative (CCMI) 2013 Science Workshop. SPARC Newsletter (2014).</text:p>
        </text:list-item>
        <text:list-item>
          <text:p text:style-name="List_20_1_Content"> Kotlarski, S., K. Keuler, O.B. Christensen, A. Colette, M. Déqué, A. Gobiet, K. Goergen, D. Jacob, D. Lüthi, E. van Meijgaard, G. Nikulin, C. Schär, C. Teichmann, R. Vautard, K. Warrach-Sagi and V. Wulfmeyer, Regional climate modeling on European scales: a joint standard evaluation of the EURO-CORDEX RCM ensemble, Geosci. Model Dev. 7(2014), pp. 1297-1333.</text:p>
        </text:list-item>
        <text:list-item>
          <text:p text:style-name="List_20_1_Content"> Stegehuis, A.I., R. Vautard, P. Ciais, A.J. Teuling, D.G. Miralles and M. Wild, An observation-constrained multi-physics RCM ensemble for simulating European mega-heatwaves, Geosci. Model Dev. Discuss. 7(2014), pp. 7861-7886.</text:p>
        </text:list-item>
        <text:list-item>
          <text:p text:style-name="List_20_1_Content"> Jacob, D., J. Petersen, B. Eggert, A. Alias, O. Christensen, L. Bouwer, A. Braun, A. Colette, M. Déqué, G. Georgievski, E. Georgopoulou, A. Gobiet, L. Menut, G. Nikulin, A. Haensler, N. Hempelmann, C. Jones, K. Keuler, S. Kovats, N. Kraner, S. Kotlarski, A. Kriegsmann, E. Martin, E. Meijgaard, C. Moseley, S. Pfeifer, S. Preuschmann, C. Radermacher, K. Radtke, D. Rechid, M. Rounsevell, P. Samuelsson, S. Somot, J.-F. Soussana, C. Teichmann, R. Valentini, R. Vautard, B. Weber and P. Yiou, EURO-CORDEX: new high-resolution climate change projections for European impact research, Regional Environmental Change(2013), pp. 1-16.</text:p>
        </text:list-item>
        <text:list-item>
          <text:p text:style-name="List_20_1_Content"> Lamarque, J.F., L.K. Emmons, P.G. Hess, D.E. Kinnison, S. Tilmes, F. Vitt, C.L. Heald, E.A. Holland, P.H. Lauritzen, J. Neu, J.J. Orlando, P.J. Rasch and G.K. Tyndall, CAM-chem: description and evaluation of interactive atmospheric chemistry in the Community Earth System Model, Geosci. Model Dev. 5(2012), pp. 369-411.</text:p>
        </text:list-item>
        <text:list-item>
          <text:p text:style-name="List_20_1_Content"> Granier, C., B. Bessagnet, T. Bond, A. D'Angiola, H. Denier van der Gon, G. Frost, A. Heil, J. Kaiser, S. Kinne, Z. Klimont, S. Kloster, J.-F.o. Lamarque, C. Liousse, T. Masui, F. Meleux, A. Mieville, T. Ohara, J.-C. Raut, K. Riahi, M. Schultz, S. Smith, A. Thompson, J. van Aardenne, G. van der Werf and D. van Vuuren, Evolution of anthropogenic and biomass burning emissions of air pollutants at global and regional scales during the 1980-2010 period, Climatic Change 109(2011), pp. 163-190.</text:p>
        </text:list-item>
        <text:list-item>
          <text:p text:style-name="List_20_1_Content_Last"> van Vuuren, D., J. Edmonds, M. Kainuma, K. Riahi, A. Thomson, K. Hibbard, G. Hurtt, T. Kram, V. Krey, J.-F. Lamarque, T. Masui, M. Meinshausen, N. Nakicenovic, S. Smith and S. Rose, The representative concentration pathways: an overview, Climatic Change 109(2011), pp. 5-31.</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emep:emep-experts:tfmmtrendeurodelta</dc:title>
  </office:meta>
</office:document-meta>
</file>