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mep:emep-experts:start"/><text:bookmark-start text:name="__RefHeading___emep_experts_and_tfmm_wiki_page_1"/><text:bookmark-start text:name="emep_experts_and_tfmm_wiki_page"/>EMEP experts and TFMM wiki page<text:bookmark-end text:name="__RefHeading___emep_experts_and_tfmm_wiki_page_1"/><text:bookmark-end text:name="emep_experts_and_tfmm_wiki_page"/></text:h>
      <text:p text:style-name="Text_20_body">These pages are created to server documentation and joint work of interest to the task force of measurements and modelling.</text:p>
      <text:p text:style-name="Text_20_body">If you volunteer to edit these pages, please send email to Semeena Valiyaveetil semeenav@met.no  or emep.mscw@met.no</text:p>
      <text:p text:style-name="Text_20_body"><text:a xlink:type="simple" xlink:href="http://www.nilu.no/projects/ccc/tfmm/index.html" text:style-name="Internet_20_link" text:visited-style-name="Visited_20_Internet_20_Link">TFMM</text:a></text:p>
      <text:p text:style-name="Text_20_body"><text:a xlink:type="simple" xlink:href="https://wiki.met.no/emep/emep-experts/tfmmtrendmethods" text:style-name="Internet_20_link" text:visited-style-name="Visited_20_Internet_20_Link">TFMM Trend methods</text:a></text:p>
      <text:p text:style-name="Text_20_body"><text:a xlink:type="simple" xlink:href="https://wiki.met.no/emep/emep-experts/tfmmtrendstations" text:style-name="Internet_20_link" text:visited-style-name="Visited_20_Internet_20_Link">TFMM Selected Stations</text:a></text:p>
      <text:p text:style-name="Text_20_body"><text:a xlink:type="simple" xlink:href="https://wiki.met.no/emep/emep-experts/tfmmtrendreports" text:style-name="Internet_20_link" text:visited-style-name="Visited_20_Internet_20_Link">TFMM Trend assessment national reports</text:a></text:p>
      <text:p text:style-name="Text_20_body"><text:a xlink:type="simple" xlink:href="https://wiki.met.no/emep/emep-experts/tfmmtrendeurodelta" text:style-name="Internet_20_link" text:visited-style-name="Visited_20_Internet_20_Link">Eurodelta/TFMM Trend modelling</text:a></text:p>
      <text:p text:style-name="Text_20_body"><text:a xlink:type="simple" xlink:href="https://wiki.met.no/emep/emep-experts/tfmmtrendpublis" text:style-name="Internet_20_link" text:visited-style-name="Visited_20_Internet_20_Link">TFMM Trend assessment publications</text:a></text:p>
      <text:p text:style-name="Text_20_body"><text:a xlink:type="simple" xlink:href="https://wiki.met.no/emep/emep-experts/tfmmtrendacp-special-issue" text:style-name="Internet_20_link" text:visited-style-name="Visited_20_Internet_20_Link">LRTAP ACP Special issue on trend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mep:emep-experts:start</dc:title>
  </office:meta>
</office:document-meta>
</file>