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ffa85d8c825b3f22ddcc9438016bfa5.png"/>
  <manifest:file-entry manifest:media-type="image/jpeg" manifest:full-path="Pictures/cfa5b078b3eb52473a4b6eb60c3f0cd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5.875cm" svg:height="10.583333333333cm"><draw:image xlink:href="Pictures/1ffa85d8c825b3f22ddcc9438016bfa5.png" xlink:type="simple" xlink:show="embed" xlink:actuate="onLoad"/></draw:frame>   <draw:frame draw:style-name="media" draw:name="1" text:anchor-type="as-char" draw:z-index="1" svg:width="6.6145833333333cm" svg:height="2.38125cm"><draw:image xlink:href="Pictures/cfa5b078b3eb52473a4b6eb60c3f0cd7.jpg" xlink:type="simple" xlink:show="embed" xlink:actuate="onLoad"/></draw:frame></text:p>
      <text:p text:style-name="Text_20_body"><text:bookmark text:name="emep:airquip"/>AIRQUIP is funded by the Research Council of Norway to develop a new method for downscaling of regional Air Quality data in collaboration between Norway and China. MET Norway is coordinating AIRQUIP, and the partners are: Norsk regnesentral (Oslo Norway), Jinan University (Guangzhou, China), and Tsinghua University (Beijing, China).</text:p>
      <text:p text:style-name="Text_20_body">The project started on 1 March 2017 and is running for 3 years. The kick-off meeting will take place in Oslo on 19/20 April 2017.</text:p>
      <text:list text:style-name="List_20_1" text:continue-numbering="false">
        <text:list-item>
          <text:p text:style-name="List_20_1_Content_First"> Agenda for kick-off meeting</text:p>
        </text:list-item>
        <text:list-item>
          <text:p text:style-name="List_20_1_Content_Last"> AIRQUIP log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mep:airquip</dc:title>
  </office:meta>
</office:document-meta>
</file>