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oop-river:start:optimal_list_criteria"/><text:bookmark-start text:name="__RefHeading___how_to_select_river_stations_for_the_ecoop_river_station_list_1"/><text:bookmark-start text:name="how_to_select_river_stations_for_the_ecoop_river_station_list"/>How to select river stations for the ECOOP River Station List<text:bookmark-end text:name="__RefHeading___how_to_select_river_stations_for_the_ecoop_river_station_list_1"/><text:bookmark-end text:name="how_to_select_river_stations_for_the_ecoop_river_station_list"/></text:h>
      <text:p text:style-name="Text_20_body">bla bl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river:start:optimal_list_criteria</dc:title>
  </office:meta>
</office:document-meta>
</file>