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coop-eurodess:s9.2.6_-_marine_security_in_the_levantine_basin"/><text:bookmark-start text:name="__RefHeading___s9.2.6_-_marine_security_in_the_levantine_basin_1"/><text:bookmark-start text:name="s9.2.6_-_marine_security_in_the_levantine_basin"/>S9.2.6 - Marine security in the Levantine Basin<text:bookmark-end text:name="__RefHeading___s9.2.6_-_marine_security_in_the_levantine_basin_1"/><text:bookmark-end text:name="s9.2.6_-_marine_security_in_the_levantine_basi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coop-eurodess:s9.2.6_-_marine_security_in_the_levantine_basin</dc:title>
  </office:meta>
</office:document-meta>
</file>