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coop-eurodess:s9.2.5_-_ecosystem_health_in_the_baltic_sea"/><text:bookmark-start text:name="__RefHeading___s9.2.5_-_ecosystem_health_in_the_baltic_sea_1"/><text:bookmark-start text:name="s9.2.5_-_ecosystem_health_in_the_baltic_sea"/>S9.2.5 - Ecosystem health in the Baltic Sea<text:bookmark-end text:name="__RefHeading___s9.2.5_-_ecosystem_health_in_the_baltic_sea_1"/><text:bookmark-end text:name="s9.2.5_-_ecosystem_health_in_the_baltic_sea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e services fulfilling the EuroDeSS are:</text:p>
      <text:list text:style-name="List_20_1" text:continue-numbering="false">
        <text:list-item>
          <text:p text:style-name="List_20_1_Content_First"> daily forecasts of ecosystem health, available currently in a limited form through a non-DSS access;</text:p>
        </text:list-item>
        <text:list-item>
          <text:p text:style-name="List_20_1_Content"> annual indicator fact sheets derived from operational monitoring and forecast model time series;</text:p>
        </text:list-item>
        <text:list-item>
          <text:p text:style-name="List_20_1_Content_Last"> seasonal forecasts of the ecosystem health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coop-eurodess:s9.2.5_-_ecosystem_health_in_the_baltic_sea</dc:title>
  </office:meta>
</office:document-meta>
</file>