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ana:windows:building:udunits"/><text:bookmark-start text:name="__RefHeading___building_udunits_on_windows_1"/><text:bookmark-start text:name="building_udunits_on_windows"/>Building UDUNITS on Windows<text:bookmark-end text:name="__RefHeading___building_udunits_on_windows_1"/><text:bookmark-end text:name="building_udunits_on_windows"/></text:h>
      <text:p text:style-name="Text_20_body">Diana / metlibs use the old, unsupported UDUNITS library, not the new UDUNITS-2 library.  Unfortunately, converting from one to the other is not trivial, so we're stuck with the old library&amp;mdash;for now.</text:p>
      <text:p text:style-name="Text_20_body">First, get the latest source (1.12.9) from <text:a xlink:type="simple" xlink:href="http://www.unidata.ucar.edu/downloads/udunits/index.jsp" text:style-name="Internet_20_link" text:visited-style-name="Visited_20_Internet_20_Link">http://www.unidata.ucar.edu/downloads/udunits/index.jsp</text:a> and extract it in a convenient place.</text:p>
      <text:p text:style-name="Text_20_body">Building UDUNITS is not straightforward.  Its autotools infrastructure is old, and its configure script does not use the correct autoconf idiom for locating <text:span text:style-name="Source_20_Text">yacc</text:span>, so you have to specify it manually; moreover, it fails to recognize g77, and uses POSIX features without defining the appropriate <text:span text:style-name="Source_20_Text">_XOPEN_SOURCE</text:span> macro.</text:p>
      <text:p text:style-name="Text_20_body">The <text:span text:style-name="Source_20_Text">configure</text:span> command line is a bit of a mess:</text:p>
      <text:p text:style-name="Preformatted_20_Text">$ cd src<text:line-break/>$ LD_YACC=-ly LDFLAGS=-no-undefined CPPFLAGS='-Df2cFortran -D_POSIX_MAX_INPUT=255' FC=g77 ./configure --prefix=/opt/udunits</text:p>
      <text:p text:style-name="Text_20_body">UDUNITS includes Perl modules and man pages which require additional tools to build, so we'll just manually build and install the library and binary:</text:p>
      <text:p text:style-name="Preformatted_20_Text">$ cd lib<text:line-break/>$ make installed_library installed_headers<text:line-break/>$ cd ../udunits<text:line-break/>$ make installed_pr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udunits</dc:title>
  </office:meta>
</office:document-meta>
</file>