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ana:windows:building:qt"/><text:bookmark-start text:name="__RefHeading___building_qt_on_windows_1"/><text:bookmark-start text:name="building_qt_on_windows"/>Building Qt on Windows<text:bookmark-end text:name="__RefHeading___building_qt_on_windows_1"/><text:bookmark-end text:name="building_qt_on_windows"/></text:h>
      <text:p text:style-name="Text_20_body">Download the sources from <text:a xlink:type="simple" xlink:href="http://qt.nokia.com/downloads" text:style-name="Internet_20_link" text:visited-style-name="Visited_20_Internet_20_Link">http://qt.nokia.com/downloads</text:a> (choose “LGPL” and “Framework Only”) and run the installer.  Accept the default answer to every question and ignore the warning about <text:span text:style-name="Source_20_Text">w32api.h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ana:windows:building:qt</dc:title>
  </office:meta>
</office:document-meta>
</file>