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windows:building:autotools"/><text:bookmark-start text:name="__RefHeading___installing_the_gnu_autotools_on_windows_1"/><text:bookmark-start text:name="installing_the_gnu_autotools_on_windows"/>Installing the GNU autotools on Windows<text:bookmark-end text:name="__RefHeading___installing_the_gnu_autotools_on_windows_1"/><text:bookmark-end text:name="installing_the_gnu_autotools_on_windows"/></text:h>
      <text:p text:style-name="Text_20_body">Download the correct versions of autoconf, automake and libtool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ckage   </text:p>
          </table:table-cell>
          <table:table-cell office:value-type="string" table:style-name="tableheader">
            <text:p text:style-name="Table_20_Heading"> Location                              </text:p>
          </table:table-cell>
          <table:table-cell office:value-type="string" table:style-name="tableheader">
            <text:p text:style-name="Table_20_Heading"> Version                 </text:p>
          </table:table-cell>
        </table:table-row>
        <table:table-row>
          <table:table-cell office:value-type="string" table:style-name="tablecell">
            <text:p text:style-name="tablealignleft"> autoconf  </text:p>
          </table:table-cell>
          <table:table-cell office:value-type="string" table:style-name="tablecell">
            <text:p text:style-name="tablealignleft"> <text:a xlink:type="simple" xlink:href="ftp://ftp.gnu.org/pub/gnu/autoconf/" text:style-name="Internet_20_link" text:visited-style-name="Visited_20_Internet_20_Link">ftp://ftp.gnu.org/pub/gnu/autoconf/</text:a>   </text:p>
          </table:table-cell>
          <table:table-cell office:value-type="string" table:style-name="tablecell">
            <text:p text:style-name="tablealignleft"> 2.61 or later           </text:p>
          </table:table-cell>
        </table:table-row>
        <table:table-row>
          <table:table-cell office:value-type="string" table:style-name="tablecell">
            <text:p text:style-name="tablealignleft"> automake  </text:p>
          </table:table-cell>
          <table:table-cell office:value-type="string" table:style-name="tablecell">
            <text:p text:style-name="tablealignleft"> <text:a xlink:type="simple" xlink:href="ftp://ftp.gnu.org/pub/gnu/automake/" text:style-name="Internet_20_link" text:visited-style-name="Visited_20_Internet_20_Link">ftp://ftp.gnu.org/pub/gnu/automake/</text:a>   </text:p>
          </table:table-cell>
          <table:table-cell office:value-type="string" table:style-name="tablecell">
            <text:p text:style-name="tablealignleft"> Latest 1.9 <text:span text:style-name="Emphasis">and</text:span> 1.10 </text:p>
          </table:table-cell>
        </table:table-row>
        <table:table-row>
          <table:table-cell office:value-type="string" table:style-name="tablecell">
            <text:p text:style-name="tablealignleft"> libtool   </text:p>
          </table:table-cell>
          <table:table-cell office:value-type="string" table:style-name="tablecell">
            <text:p text:style-name="tablealignleft"> <text:a xlink:type="simple" xlink:href="ftp://ftp.gnu.org/pub/gnu/libtool/" text:style-name="Internet_20_link" text:visited-style-name="Visited_20_Internet_20_Link">ftp://ftp.gnu.org/pub/gnu/libtool/</text:a>    </text:p>
          </table:table-cell>
          <table:table-cell office:value-type="string" table:style-name="tablecell">
            <text:p text:style-name="tablealignleft"> 2.2 or later            </text:p>
          </table:table-cell>
        </table:table-row>
      </table:table>
      <text:p text:style-name="Text_20_body">Earlier versions than those listed may work, but these are the ones that were tested.</text:p>
      <text:p text:style-name="Text_20_body"><text:span text:style-name="Emphasis">note: if you want / need to install automake 1.11 too, you will need autoconf 2.62 or later</text:span></text:p>
      <text:p text:style-name="Text_20_body">Build them in the order in which they are listed in the table.  In each case, after extracting, run the following commands:</text:p>
      <text:p text:style-name="Preformatted_20_Text">$ ./configure --prefix=/mingw<text:line-break/>$ make<text:line-break/>$ make install</text:p>
      <text:p text:style-name="Text_20_body">Do <text:span text:style-name="Emphasis">not</text:span> build and install GNU make; it will not work in conjunction with MSYS (though it may work if you install a native Windows shell, such as the Interix / SFU <text:span text:style-name="Source_20_Text">ksh</text:span>, and don't use MSYS at all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windows:building:autotools</dc:title>
  </office:meta>
</office:document-meta>
</file>