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installing_diana_from_launchpad"/><text:bookmark-start text:name="__RefHeading___installing_diana_from_launchpad_1"/><text:bookmark-start text:name="installing_diana_from_launchpad"/>Installing Diana from Launchpad<text:bookmark-end text:name="__RefHeading___installing_diana_from_launchpad_1"/><text:bookmark-end text:name="installing_diana_from_launchpad"/></text:h>
      <text:p text:style-name="Text_20_body">For users of Ubuntu, it might be easiest to install the pre-built packages for Diana and other software
from MET Norway from the <text:a xlink:type="simple" xlink:href="https://launchpad.net/~met-norway/+archive/ubuntu/metapps" text:style-name="Internet_20_link" text:visited-style-name="Visited_20_Internet_20_Link">MET Norway metapps PPA</text:a>.</text:p>
      <text:p text:style-name="Text_20_body">General installation instructions are given under <text:span text:style-name="Emphasis">Adding this PPA to your system</text:span> and <text:span text:style-name="Emphasis">Read about installing</text:span>.</text:p>
      <text:h text:style-name="Heading_20_3" text:outline-level="3"><text:bookmark-start text:name="__RefHeading___installation_summary_2"/><text:bookmark-start text:name="installation_summary"/>Installation Summary<text:bookmark-end text:name="__RefHeading___installation_summary_2"/><text:bookmark-end text:name="installation_summary"/></text:h>
      <text:p text:style-name="Text_20_body">You need to be able to run the <text:span text:style-name="Source_20_Text">sudo</text:span> command to be able to install Diana packages (or any other packages).</text:p>
      <text:p text:style-name="Preformatted_20_Text">sudo apt-get install python-software-properties<text:line-break/>sudo apt-add-repository ppa:met-norway/fimex<text:line-break/>sudo apt-add-repository ppa:met-norway/metapps<text:line-break/>sudo apt-get update</text:p>
      <text:p text:style-name="Preformatted_20_Text">sudo apt-get install diana-3.42 ...</text:p>
      <text:p text:style-name="Text_20_body">The version numbers might, of course, change over time.</text:p>
      <text:h text:style-name="Heading_20_3" text:outline-level="3"><text:bookmark-start text:name="__RefHeading___first_test_3"/><text:bookmark-start text:name="first_test"/>First Test<text:bookmark-end text:name="__RefHeading___first_test_3"/><text:bookmark-end text:name="first_test"/></text:h>
      <text:p text:style-name="Text_20_body">Assuming that you installed <text:span text:style-name="Source_20_Text">diana-3.42</text:span>, you might want to test that Diana is installed correctly by running it:</text:p>
      <text:p text:style-name="Preformatted_20_Text">diana.bin-3.42 -s /etc/diana/3.42/diana.setup</text:p>
      <text:p text:style-name="Text_20_body">This should cause a window to open that looks like this, although the map might be missing:</text:p>
      <text:p text:style-name="Text_20_body"><draw:frame draw:style-name="media" draw:name="0" text:anchor-type="as-char" draw:z-index="0" svg:width="7.9375cm" svg:height="7.9375cm"><draw:image xlink:href="/srv/dokuwiki/data/media/diana/diana-3.42-screenshot.png" xlink:type="simple" xlink:show="embed" xlink:actuate="onLoad"/></draw:frame></text:p>
      <text:p text:style-name="Text_20_body">Now you need to configure Diana for your workstation by editing/writing a <text:span text:style-name="Source_20_Text">diana.setup</text:span>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installing_diana_from_launchpad</dc:title>
  </office:meta>
</office:document-meta>
</file>