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ana:autotools"/><text:bookmark-start text:name="__RefHeading___building_metlibs_and_diana_with_autotools_1"/><text:bookmark-start text:name="building_metlibs_and_diana_with_autotools"/>Building Metlibs and Diana with Autotools<text:bookmark-end text:name="__RefHeading___building_metlibs_and_diana_with_autotools_1"/><text:bookmark-end text:name="building_metlibs_and_diana_with_autotools"/></text:h>
      <text:p text:style-name="Text_20_body">The autotooled versions are in separate branches:</text:p>
      <text:list text:style-name="List_20_1" text:continue-numbering="false">
        <text:list-item>
          <text:p text:style-name="List_20_1_Content_First"> metlibs: <text:a xlink:type="simple" xlink:href="https://svn.met.no/metlibs/branches/autotools" text:style-name="Internet_20_link" text:visited-style-name="Visited_20_Internet_20_Link">https://svn.met.no/metlibs/branches/autotools</text:a></text:p>
        </text:list-item>
        <text:list-item>
          <text:p text:style-name="List_20_1_Content_Last"> diana: <text:a xlink:type="simple" xlink:href="https://svn.met.no/diana/branches/autotools" text:style-name="Internet_20_link" text:visited-style-name="Visited_20_Internet_20_Link">https://svn.met.no/diana/branches/autotools</text:a></text:p>
        </text:list-item>
      </text:list>
      <text:p text:style-name="Text_20_body">They both use a number of specially-written autoconf macros, which can be found in metlibs' <text:span text:style-name="Source_20_Text">m4</text:span> subdirector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iana:autotools</dc:title>
  </office:meta>
</office:document-meta>
</file>