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cb9dd856027e1cb7869669cdc4cc001.png"/>
  <manifest:file-entry manifest:media-type="image/png" manifest:full-path="Pictures/d31e4dfa48e7d0853d887eed6323bcdb.png"/>
  <manifest:file-entry manifest:media-type="image/png" manifest:full-path="Pictures/03f35ccf88b043db361e5edb76305788.png"/>
  <manifest:file-entry manifest:media-type="image/png" manifest:full-path="Pictures/5e4811f3c798dcbfbe099054f303373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clipc:evaluation"/>The following plots show Taylor diagrams for the bias-corrected and the raw RCM simulations at the EURO-CORDEX 0.44° grid (click for hi-res images). The <text:a xlink:type="simple" xlink:href="http://www.ecad.eu/download/ensembles/ensembles.php" text:style-name="Internet_20_link" text:visited-style-name="Visited_20_Internet_20_Link">daily 0.44° EOBS10 data</text:a> are used as reference. Correlations and standard deviations are calculated from spatial values, i.e., the long-term means (1981-2010).</text:p>
      <text:p text:style-name="Text_20_body">The RCM runs shown are given in the legend. Each plot shows the bias-corrected (large symbols) and the raw data (smaller symbols) for one variable (in the order pr, tas, tasmax and tasmin) and for the four seasons winter (DJF), spring (MAM), summer (JJA) and fall (SON).</text:p>
      <text:p text:style-name="Text_20_body"><draw:frame draw:style-name="media" draw:name="0" text:anchor-type="as-char" draw:z-index="0" svg:width="15.875cm" svg:height="7.9375cm"><draw:image xlink:href="Pictures/4cb9dd856027e1cb7869669cdc4cc001.png" xlink:type="simple" xlink:show="embed" xlink:actuate="onLoad"/></draw:frame>
<draw:frame draw:style-name="media" draw:name="1" text:anchor-type="as-char" draw:z-index="1" svg:width="15.875cm" svg:height="7.9375cm"><draw:image xlink:href="Pictures/d31e4dfa48e7d0853d887eed6323bcdb.png" xlink:type="simple" xlink:show="embed" xlink:actuate="onLoad"/></draw:frame><text:line-break/>
<draw:frame draw:style-name="media" draw:name="2" text:anchor-type="as-char" draw:z-index="2" svg:width="15.875cm" svg:height="7.9375cm"><draw:image xlink:href="Pictures/03f35ccf88b043db361e5edb76305788.png" xlink:type="simple" xlink:show="embed" xlink:actuate="onLoad"/></draw:frame>
<draw:frame draw:style-name="media" draw:name="3" text:anchor-type="as-char" draw:z-index="3" svg:width="15.875cm" svg:height="7.9375cm"><draw:image xlink:href="Pictures/5e4811f3c798dcbfbe099054f3033730.png" xlink:type="simple" xlink:show="embed" xlink:actuate="onLoad"/></draw:frame></text:p>
      <text:p text:style-name="Text_20_body">Annual and seasonal biases of the raw and bias-corrected for the individual RCM runs are shown here:<text:line-break/>
<text:a xlink:type="simple" xlink:href="https://wiki.met.no/clipc/bias_pr_eur-44.pdf" text:style-name="Internet_20_link" text:visited-style-name="Visited_20_Internet_20_Link">bias_pr_eur-44.pdf</text:a><text:line-break/>
<text:a xlink:type="simple" xlink:href="https://wiki.met.no/clipc/bias_tas_eur-44.pdf" text:style-name="Internet_20_link" text:visited-style-name="Visited_20_Internet_20_Link">bias_tas_eur-44.pdf</text:a><text:line-break/>
<text:a xlink:type="simple" xlink:href="https://wiki.met.no/clipc/bias_tasmax_eur-44.pdf" text:style-name="Internet_20_link" text:visited-style-name="Visited_20_Internet_20_Link">bias_tasmax_eur-44.pdf</text:a><text:line-break/>
<text:a xlink:type="simple" xlink:href="https://wiki.met.no/clipc/bias_tasmin_eur-44.pdf" text:style-name="Internet_20_link" text:visited-style-name="Visited_20_Internet_20_Link">bias_tasmin_eur-44.pdf</text:a><text:line-break/></text:p>
      <text:p text:style-name="Horizontal_20_Line"/>
      <text:p text:style-name="Text_20_body"> <text:span text:style-name="Emphasis"><text:a xlink:type="simple" xlink:href="mailto:andreas.dobler@met.no" text:style-name="Internet_20_link" text:visited-style-name="Visited_20_Internet_20_Link">Andreas Dobler</text:a> 2015/07/10 15:03</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clipc:evaluation</dc:title>
  </office:meta>
</office:document-meta>
</file>