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sat_measurements"/><text:bookmark-start text:name="__RefHeading___satellite_measurements_1"/><text:bookmark-start text:name="satellite_measurements"/>Satellite measurements<text:bookmark-end text:name="__RefHeading___satellite_measurements_1"/><text:bookmark-end text:name="satellite_measurements"/></text:h>
      <text:p text:style-name="Text_20_body"><draw:frame draw:style-name="media" draw:name="0" text:anchor-type="as-char" draw:z-index="0" svg:width="5.2916666666667cm" svg:height="3.2014583333333cm"><draw:image xlink:href="Pictures/ded2061250d429a506ef3e9a6f6d6eaf.gif" xlink:type="simple" xlink:show="embed" xlink:actuate="onLoad"/></draw:frame>
<text:line-break/>
<text:line-break/>
Last updated: February 15, 2010
<text:line-break/>
<text:line-break/></text:p>
      <text:h text:style-name="Heading_20_2" text:outline-level="2"><text:bookmark-start text:name="__RefHeading___sciamachy_co2_and_ch4_2"/><text:bookmark-start text:name="sciamachy_co2_and_ch4"/>SCIAMACHY CO2 and CH4<text:bookmark-end text:name="__RefHeading___sciamachy_co2_and_ch4_2"/><text:bookmark-end text:name="sciamachy_co2_and_ch4"/></text:h>
      <text:p text:style-name="Text_20_body">SCIAMACHY CO2 and CH4 column-averaged mixing ratios (XCO2, XCH4)</text:p>
      <text:h text:style-name="Heading_20_3" text:outline-level="3"><text:bookmark-start text:name="__RefHeading___general_3"/><text:bookmark-start text:name="general"/>General<text:bookmark-end text:name="__RefHeading___general_3"/><text:bookmark-end text:name="general"/></text:h>
      <text:p text:style-name="Text_20_body">Access username: wfmdpro
Access password: Hugo23 (case sensitive)</text:p>
      <text:h text:style-name="Heading_20_3" text:outline-level="3"><text:bookmark-start text:name="__RefHeading___sciamachy_wfmdv1.0_xco2_4"/><text:bookmark-start text:name="sciamachy_wfmdv1.0_xco2"/>SCIAMACHY WFMDv1.0 XCO2<text:bookmark-end text:name="__RefHeading___sciamachy_wfmdv1.0_xco2_4"/><text:bookmark-end text:name="sciamachy_wfmdv1.0_xco2"/></text:h>
      <text:p text:style-name="Text_20_body">Coverage: Global, 2003-2005
Available: yes
Link to access the data:
<text:a xlink:type="simple" xlink:href="http://www.iup.uni-bremen.de/sciamachy/NIR_NADIR_WFM_DOAS/wfmd_products_CO2_v1.html" text:style-name="Internet_20_link" text:visited-style-name="Visited_20_Internet_20_Link">http://www.iup.uni-bremen.de/sciamachy/NIR_NADIR_WFM_DOAS/wfmd_products_CO2_v1.html</text:a></text:p>
      <text:h text:style-name="Heading_20_3" text:outline-level="3"><text:bookmark-start text:name="__RefHeading___sciamachy_wfmdv1.0_xch4_5"/><text:bookmark-start text:name="sciamachy_wfmdv1.0_xch4"/>SCIAMACHY WFMDv1.0 XCH4<text:bookmark-end text:name="__RefHeading___sciamachy_wfmdv1.0_xch4_5"/><text:bookmark-end text:name="sciamachy_wfmdv1.0_xch4"/></text:h>
      <text:p text:style-name="Text_20_body">Coverage: Global, 2003-2005
Available: yes
Link to access the data:
<text:a xlink:type="simple" xlink:href="http://www.iup.uni-bremen.de/sciamachy/NIR_NADIR_WFM_DOAS/wfmd_products_CH4_v1.html" text:style-name="Internet_20_link" text:visited-style-name="Visited_20_Internet_20_Link">http://www.iup.uni-bremen.de/sciamachy/NIR_NADIR_WFM_DOAS/wfmd_products_CH4_v1.html</text:a></text:p>
      <text:h text:style-name="Heading_20_3" text:outline-level="3"><text:bookmark-start text:name="__RefHeading___sciamachy_wfmdv2.0_xco2_6"/><text:bookmark-start text:name="sciamachy_wfmdv2.0_xco2"/>SCIAMACHY WFMDv2.0 XCO2<text:bookmark-end text:name="__RefHeading___sciamachy_wfmdv2.0_xco2_6"/><text:bookmark-end text:name="sciamachy_wfmdv2.0_xco2"/></text:h>
      <text:p text:style-name="Text_20_body">Coverage: Global, 2003-2009
Available: Official release planned for May 2010.
Note: The data set exists but has not yet been analyzed.
On request the data set can be made available for CityZen
(please contract Michael.Buchwitz@iup.physik.uni-bremen.de)</text:p>
      <text:h text:style-name="Heading_20_3" text:outline-level="3"><text:bookmark-start text:name="__RefHeading___sciamachy_wfmdv2.0_xch4_7"/><text:bookmark-start text:name="sciamachy_wfmdv2.0_xch4"/>SCIAMACHY WFMDv2.0 XCH4<text:bookmark-end text:name="__RefHeading___sciamachy_wfmdv2.0_xch4_7"/><text:bookmark-end text:name="sciamachy_wfmdv2.0_xch4"/></text:h>
      <text:p text:style-name="Text_20_body">Coverage: Global, 2003-2009
Available: Official release planned for May 2010.
Note: The data set exists but has not yet been analyzed.
On request the data set can be made available for CityZen
(please contact Michael.Buchwitz@iup.physik.uni-bremen.d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sat_measurements</dc:title>
  </office:meta>
</office:document-meta>
</file>