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736083d8d106453a58b5c8d2607d57f.gif"/>
  <manifest:file-entry manifest:media-type="image/gif" manifest:full-path="Pictures/ded2061250d429a506ef3e9a6f6d6eaf.gif"/>
  <manifest:file-entry manifest:media-type="image/jpeg" manifest:full-path="Pictures/1c0e4afa20ff95a70491b4d5f19bd7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results"/><text:bookmark-start text:name="__RefHeading___cityzen_results_1"/><text:bookmark-start text:name="cityzen_results"/>CityZen Results<text:bookmark-end text:name="__RefHeading___cityzen_results_1"/><text:bookmark-end text:name="cityzen_results"/></text:h>
      <text:p text:style-name="Text_20_body">
<draw:frame draw:style-name="media" draw:name="0" text:anchor-type="as-char" draw:z-index="0" svg:width="4.7625cm" svg:height="3.2279166666667cm"><draw:image xlink:href="Pictures/7736083d8d106453a58b5c8d2607d57f.gif" xlink:type="simple" xlink:show="embed" xlink:actuate="onLoad"/></draw:frame> <draw:frame draw:style-name="media" draw:name="1" text:anchor-type="as-char" draw:z-index="1" svg:width="5.2916666666667cm" svg:height="3.2014583333333cm"><draw:image xlink:href="Pictures/ded2061250d429a506ef3e9a6f6d6eaf.gif" xlink:type="simple" xlink:show="embed" xlink:actuate="onLoad"/></draw:frame> <draw:frame draw:style-name="media" draw:name="2" text:anchor-type="as-char" draw:z-index="2" svg:width="5.0270833333333cm" svg:height="3.4395833333333cm"><draw:image xlink:href="Pictures/1c0e4afa20ff95a70491b4d5f19bd7fb.jpg" xlink:type="simple" xlink:show="embed" xlink:actuate="onLoad"/></draw:frame>
<text:line-break/>
<text:line-break/>
Important results obtained in the CityZen project are presented here. In some cases (unpublished results), the pages containing the results are password-protected.
<text:line-break/></text:p>
      <text:h text:style-name="Heading_20_2" text:outline-level="2"><text:bookmark-start text:name="__RefHeading___emission_data_2"/><text:bookmark-start text:name="emission_data"/>Emission data<text:bookmark-end text:name="__RefHeading___emission_data_2"/><text:bookmark-end text:name="emission_data"/></text:h>
      <text:list text:style-name="List_20_1" text:continue-numbering="false">
        <text:list-item>
          <text:p text:style-name="List_20_1_Content_First"> Emissions for Europe provided by INERIS, click <text:a xlink:type="simple" xlink:href="https://wiki.met.no/cityzen/page2/emissions_eur" text:style-name="Internet_20_link" text:visited-style-name="Visited_20_Internet_20_Link">here</text:a> (requires login).</text:p>
        </text:list-item>
        <text:list-item>
          <text:p text:style-name="List_20_1_Content"> Emissions for Istanbul and Athens provided by ECPL/ITU, click <text:a xlink:type="simple" xlink:href="https://wiki.met.no/cityzen/page2/emissions_ist" text:style-name="Internet_20_link" text:visited-style-name="Visited_20_Internet_20_Link">here</text:a> (requires login).</text:p>
        </text:list-item>
        <text:list-item>
          <text:p text:style-name="List_20_1_Content"> Emission data for provided by PKU, click <text:a xlink:type="simple" xlink:href="https://wiki.met.no/cityzen/page2/emissions_prd" text:style-name="Internet_20_link" text:visited-style-name="Visited_20_Internet_20_Link">here</text:a> (requires login).</text:p>
        </text:list-item>
        <text:list-item>
          <text:p text:style-name="List_20_1_Content"> Global emissions provided by CNRS, click <text:a xlink:type="simple" xlink:href="https://wiki.met.no/cityzen/page2/emissions_glob" text:style-name="Internet_20_link" text:visited-style-name="Visited_20_Internet_20_Link">here</text:a> (requires login).</text:p>
        </text:list-item>
        <text:list-item>
          <text:p text:style-name="List_20_1_Content_Last"> Emission scenarios for 2030 provided by IIASA for the selected CityZen regions, click <text:a xlink:type="simple" xlink:href="https://wiki.met.no/cityzen/page2/emissions_fut" text:style-name="Internet_20_link" text:visited-style-name="Visited_20_Internet_20_Link">here</text:a> (requires login).</text:p>
        </text:list-item>
      </text:list>
      <text:h text:style-name="Heading_20_2" text:outline-level="2"><text:bookmark-start text:name="__RefHeading___ground-based_measurements_3"/><text:bookmark-start text:name="ground-based_measurements"/>Ground-based measurements<text:bookmark-end text:name="__RefHeading___ground-based_measurements_3"/><text:bookmark-end text:name="ground-based_measurements"/></text:h>
      <text:list text:style-name="List_20_1" text:continue-numbering="false">
        <text:list-item>
          <text:p text:style-name="List_20_1_Content_First"> Eastern Mediterranean measurement data provided by ECPL, NOA, METU, and CEHM, click <text:a xlink:type="simple" xlink:href="https://wiki.met.no/cityzen/page2/measurements" text:style-name="Internet_20_link" text:visited-style-name="Visited_20_Internet_20_Link">here</text:a>.</text:p>
        </text:list-item>
        <text:list-item>
          <text:p text:style-name="List_20_1_Content"> PRD measurement data provided by PKU, click <text:a xlink:type="simple" xlink:href="https://wiki.met.no/cityzen/page2/measurements" text:style-name="Internet_20_link" text:visited-style-name="Visited_20_Internet_20_Link">here</text:a> (requires login).</text:p>
        </text:list-item>
        <text:list-item>
          <text:p text:style-name="List_20_1_Content"> Po Valley measurement data provided by CNR-ISAC, click <text:a xlink:type="simple" xlink:href="https://wiki.met.no/cityzen/page2/measurements" text:style-name="Internet_20_link" text:visited-style-name="Visited_20_Internet_20_Link">here</text:a> (requires login).</text:p>
        </text:list-item>
        <text:list-item>
          <text:p text:style-name="List_20_1_Content"> BeNeLux/Rhine-Ruhr measurement data provided by FRIUUK, click <text:a xlink:type="simple" xlink:href="https://wiki.met.no/cityzen/page2/measurements" text:style-name="Internet_20_link" text:visited-style-name="Visited_20_Internet_20_Link">here</text:a> (requires login).</text:p>
        </text:list-item>
        <text:list-item>
          <text:p text:style-name="List_20_1_Content_Last"> Measurement data extracted by NILU, click <text:a xlink:type="simple" xlink:href="https://wiki.met.no/cityzen/page2/measurements" text:style-name="Internet_20_link" text:visited-style-name="Visited_20_Internet_20_Link">here</text:a> {requires login}.</text:p>
        </text:list-item>
      </text:list>
      <text:h text:style-name="Heading_20_2" text:outline-level="2"><text:bookmark-start text:name="__RefHeading___satellite_measurements_4"/><text:bookmark-start text:name="satellite_measurements"/>Satellite measurements<text:bookmark-end text:name="__RefHeading___satellite_measurements_4"/><text:bookmark-end text:name="satellite_measurements"/></text:h>
      <text:list text:style-name="List_20_1" text:continue-numbering="false">
        <text:list-item>
          <text:p text:style-name="List_20_1_Content_First"> Global SCIAMACHY CO2 and CH4 satellite retrievals provided by IUP-UB, click <text:a xlink:type="simple" xlink:href="https://wiki.met.no/cityzen/page2/sat_measurements" text:style-name="Internet_20_link" text:visited-style-name="Visited_20_Internet_20_Link">here</text:a> (requires login).</text:p>
        </text:list-item>
        <text:list-item>
          <text:p text:style-name="List_20_1_Content"> Aerosol data from SeaWiFS and MERIS provided by IUP-UB, click <text:a xlink:type="simple" xlink:href="https://wiki.met.no/cityzen/page2/sat_measurements" text:style-name="Internet_20_link" text:visited-style-name="Visited_20_Internet_20_Link">here</text:a> (requires login).</text:p>
        </text:list-item>
        <text:list-item>
          <text:p text:style-name="List_20_1_Content_Last"> GOME and SCIAMACHY NO2, SO2, HCHO, and CHOCHO data provided by IUP-UB, click <text:a xlink:type="simple" xlink:href="https://wiki.met.no/cityzen/page2/sat_measurements" text:style-name="Internet_20_link" text:visited-style-name="Visited_20_Internet_20_Link">here</text:a> (requires login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results</dc:title>
  </office:meta>
</office:document-meta>
</file>