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7736083d8d106453a58b5c8d2607d57f.gif"/>
  <manifest:file-entry manifest:media-type="image/gif" manifest:full-path="Pictures/ded2061250d429a506ef3e9a6f6d6eaf.gif"/>
  <manifest:file-entry manifest:media-type="image/jpeg" manifest:full-path="Pictures/1c0e4afa20ff95a70491b4d5f19bd7f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ityzen:publications"/><text:bookmark-start text:name="__RefHeading___publications_1"/><text:bookmark-start text:name="publications"/>Publications<text:bookmark-end text:name="__RefHeading___publications_1"/><text:bookmark-end text:name="publications"/></text:h>
      <text:p text:style-name="Text_20_body">
<draw:frame draw:style-name="media" draw:name="0" text:anchor-type="as-char" draw:z-index="0" svg:width="4.7625cm" svg:height="3.2279166666667cm"><draw:image xlink:href="Pictures/7736083d8d106453a58b5c8d2607d57f.gif" xlink:type="simple" xlink:show="embed" xlink:actuate="onLoad"/></draw:frame> <draw:frame draw:style-name="media" draw:name="1" text:anchor-type="as-char" draw:z-index="1" svg:width="5.2916666666667cm" svg:height="3.2014583333333cm"><draw:image xlink:href="Pictures/ded2061250d429a506ef3e9a6f6d6eaf.gif" xlink:type="simple" xlink:show="embed" xlink:actuate="onLoad"/></draw:frame> <draw:frame draw:style-name="media" draw:name="2" text:anchor-type="as-char" draw:z-index="2" svg:width="5.0270833333333cm" svg:height="3.4395833333333cm"><draw:image xlink:href="Pictures/1c0e4afa20ff95a70491b4d5f19bd7fb.jpg" xlink:type="simple" xlink:show="embed" xlink:actuate="onLoad"/></draw:frame>
<text:line-break/>
<text:line-break/></text:p>
      <text:p text:style-name="Horizontal_20_Line"/>
      <text:p text:style-name="Text_20_body"><text:line-break/>
Please acknowledge the CityZen project funded by EC FP 7 in all publications, which are supported by CityZen (click <text:a xlink:type="simple" xlink:href="https://wiki.met.no/cityzen/ackn" text:style-name="Internet_20_link" text:visited-style-name="Visited_20_Internet_20_Link">here</text:a> to see how to do it).<text:line-break/>
The European flag must be displayed on poster presentations supported by CityZen.<text:line-break/>
The CityZen logo (e.g. for poster presentations) can be downloaded in different sizes <text:a xlink:type="simple" xlink:href="https://wiki.met.no/cityzen/logo" text:style-name="Internet_20_link" text:visited-style-name="Visited_20_Internet_20_Link">here</text:a>.</text:p>
      <text:h text:style-name="Heading_20_2" text:outline-level="2"><text:bookmark-start text:name="__RefHeading___peer-reviewed_publications_supported_by_cityzen_2"/><text:bookmark-start text:name="peer-reviewed_publications_supported_by_cityzen"/>Peer-reviewed publications supported by CityZen<text:bookmark-end text:name="__RefHeading___peer-reviewed_publications_supported_by_cityzen_2"/><text:bookmark-end text:name="peer-reviewed_publications_supported_by_cityzen"/></text:h>
      <text:p text:style-name="Text_20_body">(in alphabetical order)
<text:line-break/></text:p>
      <text:list text:style-name="List_20_1" text:continue-numbering="false">
        <text:list-item>
          <text:p text:style-name="List_20_1_Content_First"> Hatzianastassiou, N., A. Gkikas, N. Mihalopoulos, O. Torres, B. D. Katsoulis: Natural versus anthropogenic aerosols in the eastern Mediterranean basin derived from multi-year TOMS and MODIS satellite data, J. Geophys. Res., 114, D24202, doi:10.1029/2009JD011982, 2009.</text:p>
        </text:list-item>
        <text:list-item>
          <text:p text:style-name="List_20_1_Content"> Lamarque et al., Historical (1850-2000) gridded anthropogenic and biomass burning emissions of reactive gases and aerosols: methodology and application, Atmos. Chem. Phys., 10, 7017–7039, 2010. <text:a xlink:type="simple" xlink:href="http://www.atmos-chem-phys.org/10/7017/2010/acp-10-7017-2010.pdf" text:style-name="Internet_20_link" text:visited-style-name="Visited_20_Internet_20_Link">Link</text:a> to online version.</text:p>
        </text:list-item>
        <text:list-item>
          <text:p text:style-name="List_20_1_Content"> Reuter, M., Buchwitz, M., Schneising, O., Heymann, J., Bovensmann, H., and Burrows, J. P., A method for improved SCIAMACHY CO2 retrieval in the presence of optically thin clouds, Atmos. Meas. Tech., 3, 209-232, 2010. <text:a xlink:type="simple" xlink:href="http://www.atmos-meas-tech.net/3/209/2010/amt-3-209-2010.pdf" text:style-name="Internet_20_link" text:visited-style-name="Visited_20_Internet_20_Link">Link</text:a> to online version.</text:p>
        </text:list-item>
        <text:list-item>
          <text:p text:style-name="List_20_1_Content"> Schneising, O., Buchwitz, M., Burrows, J. P., Bovensmann, H., Bergamaschi, P., and Peters, W., Three years of greenhouse gas column-averaged dry air mole fractions retrieved from satellite - Part 2: Methane, Atmos. Chem. Phys., 9, 443-465, 2009. <text:a xlink:type="simple" xlink:href="http://www.atmos-chem-phys.net/9/443/2009/acp-9-443-2009.pdf" text:style-name="Internet_20_link" text:visited-style-name="Visited_20_Internet_20_Link">Link</text:a> to online version.</text:p>
        </text:list-item>
        <text:list-item>
          <text:p text:style-name="List_20_1_Content_Last">Song, Y., D. Chang, B. Liu, W. Miao, L. Zhu and Y. Zhang: A new emission inventory for nonagricultural open fires in Asia from 2000 to 2009, Environ. Res. Lett. 5, doi:10.1088/1748-9326/5/1/014014, 2010. <text:a xlink:type="simple" xlink:href="http://iopscience.iop.org/1748-9326/5/1/014014/" text:style-name="Internet_20_link" text:visited-style-name="Visited_20_Internet_20_Link">Link</text:a> to online version.</text:p>
        </text:list-item>
      </text:list>
      <text:p text:style-name="Text_20_body"><text:line-break/></text:p>
      <text:h text:style-name="Heading_20_2" text:outline-level="2"><text:bookmark-start text:name="__RefHeading___abstracts_presentations_and_posters_at_conferences_3"/><text:bookmark-start text:name="abstracts_presentations_and_posters_at_conferences"/>Abstracts, presentations and posters at conferences<text:bookmark-end text:name="__RefHeading___abstracts_presentations_and_posters_at_conferences_3"/><text:bookmark-end text:name="abstracts_presentations_and_posters_at_conferences"/></text:h>
      <text:p text:style-name="Text_20_body">(in chronological order, latest at the top)
<text:line-break/></text:p>
      <text:list text:style-name="List_20_1" text:continue-numbering="false">
        <text:list-item>
          <text:p text:style-name="List_20_1_Content_First"> <text:a xlink:type="simple" xlink:href="https://wiki.met.no/cityzen/shows/igac_2010_hilboll.pdf" text:style-name="Internet_20_link" text:visited-style-name="Visited_20_Internet_20_Link">Oral presentation</text:a> by Andreas Hilboll (IUP-UB) at IGAC conference in Halifax, July 2010</text:p>
        </text:list-item>
        <text:list-item>
          <text:p text:style-name="List_20_1_Content"> <text:a xlink:type="simple" xlink:href="https://wiki.met.no/cityzen/page2/cityzen_at_egu2010" text:style-name="Internet_20_link" text:visited-style-name="Visited_20_Internet_20_Link">CityZen presentations</text:a> at EGU General Assembly in Vienna, 3 May 2010 (requires login)</text:p>
        </text:list-item>
        <text:list-item>
          <text:p text:style-name="List_20_1_Content"> <text:a xlink:type="simple" xlink:href="https://wiki.met.no/cityzen/shows/jakobs_26feb2010.pdf" text:style-name="Internet_20_link" text:visited-style-name="Visited_20_Internet_20_Link">Oral presentation</text:a> by Hermann Jakobs (FRIUUK) at the 'COST 728 - WMO/GURME - MEGAPOLI workshop', February 2010</text:p>
        </text:list-item>
        <text:list-item>
          <text:p text:style-name="List_20_1_Content"> <text:a xlink:type="simple" xlink:href="https://wiki.met.no/cityzen/posters/esa_2009_hilboll.pdf" text:style-name="Internet_20_link" text:visited-style-name="Visited_20_Internet_20_Link">Poster presentation</text:a> by Andreas Hilboll (IUP-UB) at 'ESA Atmospheric Science Conference 2009'</text:p>
        </text:list-item>
        <text:list-item>
          <text:p text:style-name="List_20_1_Content"> <text:a xlink:type="simple" xlink:href="https://wiki.met.no/cityzen/shows/gauss_27jul2009.pdf" text:style-name="Internet_20_link" text:visited-style-name="Visited_20_Internet_20_Link">Oral presentation</text:a> by Michael Gauss (met.no) at 'MOCA 09'</text:p>
        </text:list-item>
        <text:list-item>
          <text:p text:style-name="List_20_1_Content"> <text:a xlink:type="simple" xlink:href="https://wiki.met.no/cityzen/shows/gauss_17jun2009.pdf" text:style-name="Internet_20_link" text:visited-style-name="Visited_20_Internet_20_Link">Oral presentation</text:a> by Michael Gauss (met.no) at 'TFMM - TF HTAP Joint Workshop'</text:p>
        </text:list-item>
        <text:list-item>
          <text:p text:style-name="List_20_1_Content"> <text:a xlink:type="simple" xlink:href="https://wiki.met.no/cityzen/shows/cityzen_egu_april2009.pdf" text:style-name="Internet_20_link" text:visited-style-name="Visited_20_Internet_20_Link">Oral presentation</text:a> by Laurence Rouil (INERIS) at EGU General Assembly 2009</text:p>
        </text:list-item>
        <text:list-item>
          <text:p text:style-name="List_20_1_Content"> <text:a xlink:type="simple" xlink:href="https://wiki.met.no/cityzen/shows/gauss_26mar2009.pdf" text:style-name="Internet_20_link" text:visited-style-name="Visited_20_Internet_20_Link">Oral presentation</text:a> by Michael Gauss (met.no) at 'Air Quality 2009'</text:p>
        </text:list-item>
        <text:list-item>
          <text:p text:style-name="List_20_1_Content"> <text:a xlink:type="simple" xlink:href="https://wiki.met.no/cityzen/posters/aq_2009_richter.pdf" text:style-name="Internet_20_link" text:visited-style-name="Visited_20_Internet_20_Link">Poster presentation</text:a> by Andreas Richter (IUP-UB) at 'Air Quality 2009'</text:p>
        </text:list-item>
        <text:list-item>
          <text:p text:style-name="List_20_1_Content"> <text:a xlink:type="simple" xlink:href="https://wiki.met.no/cityzen/abstracts/abstract_mm_aqis_020209.pdf" text:style-name="Internet_20_link" text:visited-style-name="Visited_20_Internet_20_Link">Abstract</text:a> submitted by Michael Memmesheimer (FRIUUK) to 'Air Quality 2009'</text:p>
        </text:list-item>
        <text:list-item>
          <text:p text:style-name="List_20_1_Content"> <text:a xlink:type="simple" xlink:href="https://wiki.met.no/cityzen/abstracts/egu2009-0.pdf" text:style-name="Internet_20_link" text:visited-style-name="Visited_20_Internet_20_Link">Abstract</text:a> submitted by Laurence Rouil (INERIS) to the EGU General Assembly 2009</text:p>
        </text:list-item>
        <text:list-item>
          <text:p text:style-name="List_20_1_Content"> <text:a xlink:type="simple" xlink:href="https://wiki.met.no/cityzen/abstracts/abstract_as3.8_megacities_mm.pdf" text:style-name="Internet_20_link" text:visited-style-name="Visited_20_Internet_20_Link">Abstract</text:a> submitted by Michael Memmesheimer (FRIUUK) to the EGU General Assembly 2009</text:p>
        </text:list-item>
        <text:list-item>
          <text:p text:style-name="List_20_1_Content"> <text:a xlink:type="simple" xlink:href="https://wiki.met.no/cityzen/abstracts/montreal_abstract_gauss.pdf" text:style-name="Internet_20_link" text:visited-style-name="Visited_20_Internet_20_Link">Abstract</text:a> submitted by Michael Gauss (met.no) to 'MOCA 2009'</text:p>
        </text:list-item>
        <text:list-item>
          <text:p text:style-name="List_20_1_Content_Last"> <text:a xlink:type="simple" xlink:href="https://wiki.met.no/cityzen/abstracts/eac09_memmesheimer_130209.pdf" text:style-name="Internet_20_link" text:visited-style-name="Visited_20_Internet_20_Link">Abstract</text:a> submitted by Michael Memmesheimer (FRIUUK) to EAC 2009</text:p>
        </text:list-item>
      </text:list>
      <text:p text:style-name="Text_20_body"><text:line-break/></text:p>
      <text:h text:style-name="Heading_20_2" text:outline-level="2"><text:bookmark-start text:name="__RefHeading___newspaper_articles_4"/><text:bookmark-start text:name="newspaper_articles"/>Newspaper articles<text:bookmark-end text:name="__RefHeading___newspaper_articles_4"/><text:bookmark-end text:name="newspaper_articles"/></text:h>
      <text:p text:style-name="Text_20_body">(in chronological order, latest at the top)
<text:line-break/></text:p>
      <text:list text:style-name="List_20_1" text:continue-numbering="false">
        <text:list-item>
          <text:p text:style-name="List_20_1_Content_First"> Newspaper article in enet.gr (Greece) in October 2009 <text:a xlink:type="simple" xlink:href="http://www.enet.gr/?i=news.el.article&amp;id=91825" text:style-name="Internet_20_link" text:visited-style-name="Visited_20_Internet_20_Link">http://www.enet.gr/?i=news.el.article&amp;id=91825</text:a> (in Greek)</text:p>
        </text:list-item>
        <text:list-item>
          <text:p text:style-name="List_20_1_Content_Last"> Newspaper article in Aftenposten (Norway) in April 2008 <text:a xlink:type="simple" xlink:href="https://wiki.met.no/cityzen/aftenposten_cityzen.pdf" text:style-name="Internet_20_link" text:visited-style-name="Visited_20_Internet_20_Link">(scanned version)</text:a> (in Norwegian)</text:p>
        </text:list-item>
      </text:list>
      <text:p text:style-name="Text_20_body"><text:line-break/></text:p>
      <text:h text:style-name="Heading_20_2" text:outline-level="2"><text:bookmark-start text:name="__RefHeading___relevant_publications_not_funded_by_cityzen_5"/><text:bookmark-start text:name="relevant_publications_not_funded_by_cityzen"/>Relevant publications not funded by CityZen<text:bookmark-end text:name="__RefHeading___relevant_publications_not_funded_by_cityzen_5"/><text:bookmark-end text:name="relevant_publications_not_funded_by_cityzen"/></text:h>
      <text:p text:style-name="Text_20_body">(in alphabetical order, list under construction)
<text:line-break/></text:p>
      <text:list text:style-name="List_20_1" text:continue-numbering="false">
        <text:list-item>
          <text:p text:style-name="List_20_1_Content_First"> Baklanov, A. A. and R. B. Nuterman, 2009: Multi-scale atmospheric environment modelling for urban areas. Adv. Sci. Res., 3, 53-57. <text:a xlink:type="simple" xlink:href="http://www.adv-sci-res.net/3/53/2009/asr-3-53-2009.html" text:style-name="Internet_20_link" text:visited-style-name="Visited_20_Internet_20_Link">Link</text:a> to online version.</text:p>
        </text:list-item>
        <text:list-item>
          <text:p text:style-name="List_20_1_Content"> Butler T. M. and M. G. Lawrence, 2009: The influence of megacities on global atmospheric chemistry: a modelling study, Environ. Chem., 6, pp.219-225, doi:10.1071/EN08110. <text:a xlink:type="simple" xlink:href="http://www.publish.csiro.au/paper/EN08110.htm" text:style-name="Internet_20_link" text:visited-style-name="Visited_20_Internet_20_Link">Link</text:a> to abstract.</text:p>
        </text:list-item>
        <text:list-item>
          <text:p text:style-name="List_20_1_Content"> Clarisse L., C. Clerbaux, F. Dentener, D. Hurtmans, and P.-F. Coheur, Global ammonia distribution derived from infrared satellite observations, Nature Geosci., 2, doi:10.1038/ngeo551, 479-483, 2009.</text:p>
        </text:list-item>
        <text:list-item>
          <text:p text:style-name="List_20_1_Content"> Clerbaux, C., Boynard, A., Clarisse, L., George, M., Hadji-Lazaro, J., Herbin, H., Hurtmans, D., Pommier, M., Razavi, A., Turquety, S., Wespes, C., and Coheur, P.-F.: Monitoring of atmospheric composition using the thermal infrared IASI/MetOp sounder, Atmos. Chem. Phys., 9, 6041-6054, 2009. <text:a xlink:type="simple" xlink:href="http://www.atmos-chem-phys.net/9/6041/2009/acp-9-6041-2009.pdf" text:style-name="Internet_20_link" text:visited-style-name="Visited_20_Internet_20_Link">Link</text:a> to online version.</text:p>
        </text:list-item>
        <text:list-item>
          <text:p text:style-name="List_20_1_Content"> George M., C. Clerbaux, D. Hurtmans, S. Turquety, P.-F. Coheur, M. Pommier, J. Hadji-Lazaro, D.P. Edwards, H. Worden, M. Luo, C. Rinsland, and W. McMillan, Carbon monoxide distributions from the IASI/METOP mission: evaluation with other space-borne remote sensors, Atmos. Chem. Phys., 9, 8317-8330, 2009.</text:p>
        </text:list-item>
        <text:list-item>
          <text:p text:style-name="List_20_1_Content"> Lawrence, M. G., T. M. Butler, J. Steinkamp, B. R. Gurjar, and J. Lelieveld, 2007: Regional pollution potentials of megacities and other major population centers, Atmos. Chem. Phys., 7, pp.3969–3987. <text:a xlink:type="simple" xlink:href="http://www.atmos-chem-phys.net/7/3969/2007/acp-7-3969-2007.html" text:style-name="Internet_20_link" text:visited-style-name="Visited_20_Internet_20_Link">Link</text:a> to online version.</text:p>
        </text:list-item>
        <text:list-item>
          <text:p text:style-name="List_20_1_Content"> Markakis, K., U. İm, A. Unal, D. Melas, O. Yenigün, S. İncecik: Compilation of a GIS based high spatially and temporally resolved emission inventory for the Greater Istanbul area, Science of the Total Environment, 2009, submitted.</text:p>
        </text:list-item>
        <text:list-item>
          <text:p text:style-name="List_20_1_Content"> Mayer, M., C. Wang, M. Webster, and R. G. Prinn, 2000: Linking local air pollution to global chemistry and climate, J. of Geophys. Res., 105, D18, pp.22869-22896, 2000.</text:p>
        </text:list-item>
        <text:list-item>
          <text:p text:style-name="List_20_1_Content"> Molina, M. J. and Molina, L. T., 2004: Megacties and atmospheric pollution, J. Waste Mange. Assoc., 54, 644-680.</text:p>
        </text:list-item>
        <text:list-item>
          <text:p text:style-name="List_20_1_Content"> Moussiopoulos N. (1995): The EUMAC Zooming Model, a tool for local-to-regional air quality studies, Meteorology and Atmospheric Physics, 57, pp.115-133.</text:p>
        </text:list-item>
        <text:list-item>
          <text:p text:style-name="List_20_1_Content"> Molina, L. T., S. Madronich, J. S. Gaffney, E. Apel, B. de Foy, J. Fast, R. Ferrare, S. Herndon, J. L. Jimenez, B. Lamb, A. R. Osornio-Vargas, P. Russell, J. J. Schauer, P. S. Stevens, and M. Zavala: An overview of the MILAGRO 2006 campaign: Mexico City emissions and their transport and transformation. Atmos. Chem. Phys. Discuss., 10, 7819–7983, 2010. <text:a xlink:type="simple" xlink:href="http://www.atmos-chem-phys-discuss.net/10/7819/2010/acpd-10-7819-2010.html" text:style-name="Internet_20_link" text:visited-style-name="Visited_20_Internet_20_Link">Link</text:a> to online version.</text:p>
        </text:list-item>
        <text:list-item>
          <text:p text:style-name="List_20_1_Content"> Schneising, O., Buchwitz, M., Burrows, J. P., Bovensmann, H., Reuter, M., Notholt, J., Macatangay, R., and Warneke, T., Three years of greenhouse gas column-averaged dry air mole fractions retrieved from satellite - Part 1: Carbon dioxide, Atmos. Chem. Phys., 8, 3827-3853, 2008. <text:a xlink:type="simple" xlink:href="http://www.atmos-chem-phys.net/8/3827/2008/acp-8-3827-2008.pdf" text:style-name="Internet_20_link" text:visited-style-name="Visited_20_Internet_20_Link">Link</text:a> to online version.</text:p>
        </text:list-item>
        <text:list-item>
          <text:p text:style-name="List_20_1_Content"> Svendby, T. M., M. Lazaridis, K. Tørseth, 2008: Temperature dependent secondary organic aerosol formation from terpenes and aromatics, J. Atmos. Chem., 59, pp.25–46, DOI 10.1007/s10874-007-9093-7.</text:p>
        </text:list-item>
        <text:list-item>
          <text:p text:style-name="List_20_1_Content_Last"> Zhang, Y.H., M. Hu, L.J. Zhong, A. Wiedensohler, S.C. Liu, M.O. Andreae, W. Wang, S.J. Fan, 2008: Regional Integrated Experiments on Air Quality over Pearl River Delta 2004 (PRIDE-PRD2004): Overview, Atmospheric Environment 42, pp.6157–6173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ityzen:publications</dc:title>
  </office:meta>
</office:document-meta>
</file>