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ded2061250d429a506ef3e9a6f6d6eaf.gif"/>
  <manifest:file-entry manifest:media-type="image/jpeg" manifest:full-path="Pictures/6c5e33c092b01c17d52053f159548325.jpg"/>
  <manifest:file-entry manifest:media-type="image/jpeg" manifest:full-path="Pictures/0597a5f845452a2078b049de9167c3a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ityzen:page1:second_joint_meeting_vienna"/><text:bookmark-start text:name="__RefHeading___joint_meeting_with_megapoli_and_milagro_1"/><text:bookmark-start text:name="joint_meeting_with_megapoli_and_milagro"/>Joint meeting with MEGAPOLI and MILAGRO<text:bookmark-end text:name="__RefHeading___joint_meeting_with_megapoli_and_milagro_1"/><text:bookmark-end text:name="joint_meeting_with_megapoli_and_milagro"/></text:h>
      <text:p text:style-name="Text_20_body"><draw:frame draw:style-name="media" draw:name="0" text:anchor-type="as-char" draw:z-index="0" svg:width="5.2916666666667cm" svg:height="3.2014583333333cm"><draw:image xlink:href="Pictures/ded2061250d429a506ef3e9a6f6d6eaf.gif" xlink:type="simple" xlink:show="embed" xlink:actuate="onLoad"/></draw:frame> <draw:frame draw:style-name="media" draw:name="| Legend" text:anchor-type="as-char" draw:z-index="0" svg:width="3.96875cm"><draw:text-box><text:p text:style-name="legendcenter"><draw:frame draw:style-name="media" draw:name="|" text:anchor-type="as-char" draw:z-index="1" svg:width="3.96875cm" svg:height="3.96875cm"><draw:image xlink:href="Pictures/6c5e33c092b01c17d52053f159548325.jpg" xlink:type="simple" xlink:show="embed" xlink:actuate="onLoad"/></draw:frame>|</text:p></draw:text-box></draw:frame> <draw:frame draw:style-name="media" draw:name="| Legend" text:anchor-type="as-char" draw:z-index="0" svg:width="5.1329166666667cm"><draw:text-box><text:p text:style-name="legendcenter"><draw:frame draw:style-name="media" draw:name="|" text:anchor-type="as-char" draw:z-index="2" svg:width="5.1329166666667cm" svg:height="3.6777083333333cm"><draw:image xlink:href="Pictures/0597a5f845452a2078b049de9167c3a9.jpg" xlink:type="simple" xlink:show="embed" xlink:actuate="onLoad"/></draw:frame>|</text:p></draw:text-box></draw:frame>
<text:line-break/>
<text:line-break/></text:p>
      <text:h text:style-name="Heading_20_2" text:outline-level="2"><text:bookmark-start text:name="__RefHeading___information_2"/><text:bookmark-start text:name="information"/>Information<text:bookmark-end text:name="__RefHeading___information_2"/><text:bookmark-end text:name="information"/></text:h>
      <text:p text:style-name="Text_20_body">This second, informal meeting between CityZen and its sister project MEGAPOLI took place in Vienna on 4 May 2010 from 10h30 - 12h00 and was intended for those who where present at the EGU General Assembly. The meeting also included the MILAGRO project.</text:p>
      <text:p text:style-name="Text_20_body">16 participants from MEGAPOLI, 16 from CityZen, 7 from MILAGRO, and 4 from other projects were present at the meeting:<text:line-break/>
<text:line-break/>
<text:a xlink:type="simple" xlink:href="https://wiki.met.no/cityzen/docs1/egu10_splintermeeting_listparticipants.pdf" text:style-name="Internet_20_link" text:visited-style-name="Visited_20_Internet_20_Link">List of participants</text:a>, kindly provided by Alexander Mahura (DMI, MEGAPOLI).</text:p>
      <text:h text:style-name="Heading_20_2" text:outline-level="2"><text:bookmark-start text:name="__RefHeading___presentations_3"/><text:bookmark-start text:name="presentations"/>Presentations<text:bookmark-end text:name="__RefHeading___presentations_3"/><text:bookmark-end text:name="presentations"/></text:h>
      <text:p text:style-name="Text_20_body"><text:a xlink:type="simple" xlink:href="https://wiki.met.no/cityzen/docs1/egu10_splintermeeting_intro.pdf" text:style-name="Internet_20_link" text:visited-style-name="Visited_20_Internet_20_Link">Michael Gauss, met.no, meeting introduction</text:a></text:p>
      <text:p text:style-name="Text_20_body"><text:a xlink:type="simple" xlink:href="https://wiki.met.no/cityzen/docs1/egu10_splintermeeting_megapoli.pdf" text:style-name="Internet_20_link" text:visited-style-name="Visited_20_Internet_20_Link">Alexander Baklanov, DMI, status of MEGAPOLI</text:a></text:p>
      <text:p text:style-name="Text_20_body"><text:a xlink:type="simple" xlink:href="https://wiki.met.no/cityzen/docs1/egu10_splintermeeting_milagro.pdf" text:style-name="Internet_20_link" text:visited-style-name="Visited_20_Internet_20_Link">Luisa Molina, MIT, poster presentation of MILAGRO</text:a></text:p>
      <text:p text:style-name="Text_20_body"><text:a xlink:type="simple" xlink:href="https://wiki.met.no/cityzen/docs1/egu10_splintermeeting_cityzen.pdf" text:style-name="Internet_20_link" text:visited-style-name="Visited_20_Internet_20_Link">Michael Gauss, met.no, status of CityZen</text:a></text:p>
      <text:h text:style-name="Heading_20_2" text:outline-level="2"><text:bookmark-start text:name="__RefHeading___minutes_4"/><text:bookmark-start text:name="minutes"/>Minutes<text:bookmark-end text:name="__RefHeading___minutes_4"/><text:bookmark-end text:name="minutes"/></text:h>
      <text:p text:style-name="Text_20_body"><text:a xlink:type="simple" xlink:href="https://wiki.met.no/cityzen/docs1/egu10_splintermeeting_summarynotes.pdf" text:style-name="Internet_20_link" text:visited-style-name="Visited_20_Internet_20_Link">Summary of the meeting</text:a>, kindly provided by Alexander Mahura (DMI, MEGAPOLI).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ityzen:page1:second_joint_meeting_vienna</dc:title>
  </office:meta>
</office:document-meta>
</file>