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ed2061250d429a506ef3e9a6f6d6eaf.gif"/>
  <manifest:file-entry manifest:media-type="image/jpeg" manifest:full-path="Pictures/6c5e33c092b01c17d52053f15954832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page1:first_joint_meeting_vienna"/><text:bookmark-start text:name="__RefHeading___first_joint_meeting_with_megapoli_in_vienna_april_21_2009_1"/><text:bookmark-start text:name="first_joint_meeting_with_megapoli_in_vienna_april_21_2009"/>First joint meeting with MEGAPOLI in Vienna, April 21, 2009<text:bookmark-end text:name="__RefHeading___first_joint_meeting_with_megapoli_in_vienna_april_21_2009_1"/><text:bookmark-end text:name="first_joint_meeting_with_megapoli_in_vienna_april_21_2009"/></text:h>
      <text:p text:style-name="Text_20_body"><draw:frame draw:style-name="media" draw:name="0" text:anchor-type="as-char" draw:z-index="0" svg:width="5.2916666666667cm" svg:height="3.2014583333333cm"><draw:image xlink:href="Pictures/ded2061250d429a506ef3e9a6f6d6eaf.gif" xlink:type="simple" xlink:show="embed" xlink:actuate="onLoad"/></draw:frame> <draw:frame draw:style-name="media" draw:name="| Legend" text:anchor-type="as-char" draw:z-index="0" svg:width="3.96875cm"><draw:text-box><text:p text:style-name="legendcenter"><draw:frame draw:style-name="media" draw:name="|" text:anchor-type="as-char" draw:z-index="1" svg:width="3.96875cm" svg:height="3.96875cm"><draw:image xlink:href="Pictures/6c5e33c092b01c17d52053f159548325.jpg" xlink:type="simple" xlink:show="embed" xlink:actuate="onLoad"/></draw:frame>|</text:p></draw:text-box></draw:frame>
<text:line-break/>
<text:line-break/></text:p>
      <text:h text:style-name="Heading_20_2" text:outline-level="2"><text:bookmark-start text:name="__RefHeading___information_2"/><text:bookmark-start text:name="information"/>Information<text:bookmark-end text:name="__RefHeading___information_2"/><text:bookmark-end text:name="information"/></text:h>
      <text:p text:style-name="Text_20_body">This first, informal meeting between CityZen and its sister project MEGAPOLI took place in Vienna on 21 Apr 2009 from 10h30 - 12h00 and was intended for those who where present at the EGU General Assembly.</text:p>
      <text:h text:style-name="Heading_20_2" text:outline-level="2"><text:bookmark-start text:name="__RefHeading___presentations_3"/><text:bookmark-start text:name="presentations"/>Presentations<text:bookmark-end text:name="__RefHeading___presentations_3"/><text:bookmark-end text:name="presentations"/></text:h>
      <text:p text:style-name="Text_20_body"><text:a xlink:type="simple" xlink:href="https://wiki.met.no/cityzen/docs1/m120/egu09_michaelgauss_meeting_intro.pdf" text:style-name="Internet_20_link" text:visited-style-name="Visited_20_Internet_20_Link">Michael Gauss, met.no, meeting introduction</text:a></text:p>
      <text:p text:style-name="Text_20_body"><text:a xlink:type="simple" xlink:href="https://wiki.met.no/cityzen/docs1/m120/egu09_baklanov_megapoli.pdf" text:style-name="Internet_20_link" text:visited-style-name="Visited_20_Internet_20_Link">Alexander Baklanov, DMI, overview of MEGAPOLI</text:a></text:p>
      <text:p text:style-name="Text_20_body"><text:a xlink:type="simple" xlink:href="https://wiki.met.no/cityzen/docs1/m120/egu09_michaelgauss_cityzen.pdf" text:style-name="Internet_20_link" text:visited-style-name="Visited_20_Internet_20_Link">Michael Gauss, met.no, overview of CityZen</text:a></text:p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p text:style-name="Text_20_body"><text:a xlink:type="simple" xlink:href="https://wiki.met.no/cityzen/docs1/m120/egu09_21apr09_meeting_vf.pdf" text:style-name="Internet_20_link" text:visited-style-name="Visited_20_Internet_20_Link">Summary of the meeting</text:a>, kindly provided by Alexander Mahura (DMI, MEGAPOLI).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page1:first_joint_meeting_vienna</dc:title>
  </office:meta>
</office:document-meta>
</file>