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ded2061250d429a506ef3e9a6f6d6eaf.gif"/>
  <manifest:file-entry manifest:media-type="image/jpeg" manifest:full-path="Pictures/1c0e4afa20ff95a70491b4d5f19bd7f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ityzen:news"/><text:bookmark-start text:name="__RefHeading___cityzen_1"/><text:bookmark-start text:name="cityzen"/>CityZen<text:bookmark-end text:name="__RefHeading___cityzen_1"/><text:bookmark-end text:name="cityzen"/></text:h>
      <text:p text:style-name="Text_20_body"><draw:frame draw:style-name="media" draw:name="0" text:anchor-type="as-char" draw:z-index="0" svg:width="7.9375cm" svg:height="4.7625cm"><draw:image xlink:href="Pictures/ded2061250d429a506ef3e9a6f6d6eaf.gif" xlink:type="simple" xlink:show="embed" xlink:actuate="onLoad"/></draw:frame> <draw:frame draw:style-name="media" draw:name="1" text:anchor-type="as-char" draw:z-index="1" svg:width="5.8208333333333cm" svg:height="4.1539583333333cm"><draw:image xlink:href="Pictures/1c0e4afa20ff95a70491b4d5f19bd7fb.jpg" xlink:type="simple" xlink:show="embed" xlink:actuate="onLoad"/></draw:frame>
<text:line-break/>
<text:line-break/>
Last updated: November 19, 2008</text:p>
      <text:p text:style-name="Horizontal_20_Line"/>
      <text:p text:style-name="Text_20_body"><text:line-break/></text:p>
      <text:p text:style-name="Text_20_body">Kick-off meeting was held in Oslo on November 3-4, 2008.<text:line-break/></text:p>
      <text:p text:style-name="Text_20_body">Current issues:<text:line-break/>
- Establishment of e-mail lists<text:line-break/>
- Access rights to wiki page<text:line-break/>
- Organization of modellers' meeting in Paris (probably January or February 2009)<text:line-break/>
- Processing of contract (done at Brussels)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ityzen:news</dc:title>
  </office:meta>
</office:document-meta>
</file>