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ityzen:modellers_meeting_paris"/><text:bookmark-start text:name="__RefHeading___modellers_meeting_in_paris_january_21-22_2009_1"/><text:bookmark-start text:name="modellers_meeting_in_paris_january_21-22_2009"/>Modellers' meeting in Paris, January 21-22, 2009<text:bookmark-end text:name="__RefHeading___modellers_meeting_in_paris_january_21-22_2009_1"/><text:bookmark-end text:name="modellers_meeting_in_paris_january_21-22_2009"/></text:h>
      <text:p text:style-name="Text_20_body"><text:a xlink:type="simple" xlink:href="https://wiki.met.no/cityzen/info_paris_21jan2009.pdf" text:style-name="Internet_20_link" text:visited-style-name="Visited_20_Internet_20_Link">Information regarding the meeting</text:a><text:line-break/>
<text:line-break/>
<text:a xlink:type="simple" xlink:href="https://wiki.met.no/cityzen/paris_metrorer.pdf" text:style-name="Internet_20_link" text:visited-style-name="Visited_20_Internet_20_Link">Paris Metro and RER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cityzen:modellers_meeting_paris</dc:title>
  </office:meta>
</office:document-meta>
</file>