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736083d8d106453a58b5c8d2607d57f.gif"/>
  <manifest:file-entry manifest:media-type="image/gif" manifest:full-path="Pictures/ded2061250d429a506ef3e9a6f6d6eaf.gif"/>
  <manifest:file-entry manifest:media-type="image/jpeg" manifest:full-path="Pictures/1c0e4afa20ff95a70491b4d5f19bd7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iscellaneous"/><text:bookmark-start text:name="__RefHeading___miscellaneous_1"/><text:bookmark-start text:name="miscellaneous"/>Miscellaneous<text:bookmark-end text:name="__RefHeading___miscellaneous_1"/><text:bookmark-end text:name="miscellaneous"/></text:h>
      <text:p text:style-name="Text_20_body">
<draw:frame draw:style-name="media" draw:name="0" text:anchor-type="as-char" draw:z-index="0" svg:width="4.7625cm" svg:height="3.2279166666667cm"><draw:image xlink:href="Pictures/7736083d8d106453a58b5c8d2607d57f.gif" xlink:type="simple" xlink:show="embed" xlink:actuate="onLoad"/></draw:frame> <draw:frame draw:style-name="media" draw:name="1" text:anchor-type="as-char" draw:z-index="1" svg:width="5.2916666666667cm" svg:height="3.2014583333333cm"><draw:image xlink:href="Pictures/ded2061250d429a506ef3e9a6f6d6eaf.gif" xlink:type="simple" xlink:show="embed" xlink:actuate="onLoad"/></draw:frame> <draw:frame draw:style-name="media" draw:name="2" text:anchor-type="as-char" draw:z-index="2" svg:width="5.0270833333333cm" svg:height="3.2279166666667cm"><draw:image xlink:href="Pictures/1c0e4afa20ff95a70491b4d5f19bd7fb.jpg" xlink:type="simple" xlink:show="embed" xlink:actuate="onLoad"/></draw:frame>
<text:line-break/>
<text:line-break/></text:p>
      <text:p text:style-name="Horizontal_20_Line"/>
      <text:p text:style-name="Text_20_body"><text:line-break/>
CityZen logo: click <text:a xlink:type="simple" xlink:href="https://wiki.met.no/cityzen/logo" text:style-name="Internet_20_link" text:visited-style-name="Visited_20_Internet_20_Link">here</text:a>.</text:p>
      <text:p text:style-name="Text_20_body">Definition of megacity and hot spot regions: click <text:a xlink:type="simple" xlink:href="https://wiki.met.no/cityzen/region_definitions" text:style-name="Internet_20_link" text:visited-style-name="Visited_20_Internet_20_Link">here</text:a>.</text:p>
      <text:p text:style-name="Text_20_body">Important links to CityZen's sister project, MEGAPOLI:<text:line-break/></text:p>
      <text:list text:style-name="List_20_1" text:continue-numbering="false">
        <text:list-item>
          <text:p text:style-name="List_20_1_Content_First"> Web page: <text:a xlink:type="simple" xlink:href="http://megapoli.dmi.dk/" text:style-name="Internet_20_link" text:visited-style-name="Visited_20_Internet_20_Link">http://megapoli.dmi.dk/</text:a></text:p>
        </text:list-item>
        <text:list-item>
          <text:p text:style-name="List_20_1_Content_Last"> Description of work: <text:a xlink:type="simple" xlink:href="http://megapoli.dmi.dk/nlet/MEGAPOLI_DoW.pdf" text:style-name="Internet_20_link" text:visited-style-name="Visited_20_Internet_20_Link">http://megapoli.dmi.dk/nlet/MEGAPOLI_DoW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iscellaneous</dc:title>
  </office:meta>
</office:document-meta>
</file>