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736083d8d106453a58b5c8d2607d57f.gif"/>
  <manifest:file-entry manifest:media-type="image/gif" manifest:full-path="Pictures/ded2061250d429a506ef3e9a6f6d6eaf.gif"/>
  <manifest:file-entry manifest:media-type="image/jpeg" manifest:full-path="Pictures/1c0e4afa20ff95a70491b4d5f19bd7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eetings"/><text:bookmark-start text:name="__RefHeading___cityzen_meetings_1"/><text:bookmark-start text:name="cityzen_meetings"/>CityZen Meetings<text:bookmark-end text:name="__RefHeading___cityzen_meetings_1"/><text:bookmark-end text:name="cityzen_meetings"/></text:h>
      <text:p text:style-name="Text_20_body">
<draw:frame draw:style-name="media" draw:name="0" text:anchor-type="as-char" draw:z-index="0" svg:width="4.7625cm" svg:height="3.2279166666667cm"><draw:image xlink:href="Pictures/7736083d8d106453a58b5c8d2607d57f.gif" xlink:type="simple" xlink:show="embed" xlink:actuate="onLoad"/></draw:frame> <draw:frame draw:style-name="media" draw:name="1" text:anchor-type="as-char" draw:z-index="1" svg:width="5.2916666666667cm" svg:height="3.2014583333333cm"><draw:image xlink:href="Pictures/ded2061250d429a506ef3e9a6f6d6eaf.gif" xlink:type="simple" xlink:show="embed" xlink:actuate="onLoad"/></draw:frame> <draw:frame draw:style-name="media" draw:name="2" text:anchor-type="as-char" draw:z-index="2" svg:width="5.0270833333333cm" svg:height="3.4395833333333cm"><draw:image xlink:href="Pictures/1c0e4afa20ff95a70491b4d5f19bd7fb.jp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<text:a xlink:type="simple" xlink:href="https://wiki.met.no/cityzen/page2/third_annual_meeting" text:style-name="Internet_20_link" text:visited-style-name="Visited_20_Internet_20_Link">Final meeting in Oslo</text:a>, June 28-29, 2011. (requires logi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modellers_meeting_paris" text:style-name="Internet_20_link" text:visited-style-name="Visited_20_Internet_20_Link">Second Modellers' meeting in Paris</text:a>, February 15-16, 2011. (requires logi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third_year_telecons" text:style-name="Internet_20_link" text:visited-style-name="Visited_20_Internet_20_Link">Autumn 2010 telecons</text:a>. (requires logi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second_annual_meeting" text:style-name="Internet_20_link" text:visited-style-name="Visited_20_Internet_20_Link">Second annual meeting in Istanbul</text:a>, September 21-22, 2010. (requires logi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1/second_joint_meeting_vienna" text:style-name="Internet_20_link" text:visited-style-name="Visited_20_Internet_20_Link">Second joint meeting with MEGAPOLI and MILAGRO in Vienna</text:a>, May 4, 2010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wp3_meeting_frankfurt" text:style-name="Internet_20_link" text:visited-style-name="Visited_20_Internet_20_Link">WP3 meeting in Frankfurt</text:a>, Apr 30, 2010. (requires logi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first_annual_meeting" text:style-name="Internet_20_link" text:visited-style-name="Visited_20_Internet_20_Link">First annual meeting in Laxenburg</text:a>, September 28-29, 2009. (requires logi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1/first_joint_meeting_vienna" text:style-name="Internet_20_link" text:visited-style-name="Visited_20_Internet_20_Link">First joint meeting with MEGAPOLI in Vienna</text:a>, April 21, 2009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modellers_meeting_paris" text:style-name="Internet_20_link" text:visited-style-name="Visited_20_Internet_20_Link">First Modellers' meeting in Paris</text:a>, January 21-22, 2009. (requires login)</text:p>
        </text:list-item>
      </text:list>
      <text:list text:style-name="List_20_1" text:continue-numbering="false">
        <text:list-item>
          <text:p text:style-name="LastListParagraph_List_20_1_Content_First"> 1st MEGAPOLI/CityZen phone conference, January 7, 2009. Click <text:a xlink:type="simple" xlink:href="https://wiki.met.no/cityzen/docs1/summary07jan2009_v19jan2009.pdf" text:style-name="Internet_20_link" text:visited-style-name="Visited_20_Internet_20_Link">here</text:a> for minutes from this meeting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cityzen/page2/kickoff_meeting" text:style-name="Internet_20_link" text:visited-style-name="Visited_20_Internet_20_Link">Kick-off meeting in Oslo</text:a>, November 3-4, 2008. (requires login)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eetings</dc:title>
  </office:meta>
</office:document-meta>
</file>