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tyzen:first_annual_meeting"/><text:bookmark-start text:name="__RefHeading___first_annual_meeting_in_laxenburg_september_28-29_2009_1"/><text:bookmark-start text:name="first_annual_meeting_in_laxenburg_september_28-29_2009"/>First annual meeting in Laxenburg, September 28-29, 2009<text:bookmark-end text:name="__RefHeading___first_annual_meeting_in_laxenburg_september_28-29_2009_1"/><text:bookmark-end text:name="first_annual_meeting_in_laxenburg_september_28-29_2009"/></text:h>
      <text:p text:style-name="Text_20_body"><text:span text:style-name="underline">Information:</text:span></text:p>
      <text:p text:style-name="Text_20_body">As the CityZen consortium agreed at the kick-off meeting last November the 1st annual meeting will take place on September 28-29, 2009. It will be hosted by IIASA in Laxenburg near Vienna.</text:p>
      <text:p text:style-name="Text_20_body">The meeting will start on Monday 28 September 2009 at 9:30am.</text:p>
      <text:p text:style-name="Text_20_body">A block reservation has been made by IIASA at 'Hotel beim Theresianum' in Vienna for two nights (check-in 27 Sep, check-out 29 Sep). Please complete the <text:a xlink:type="simple" xlink:href="https://wiki.met.no/cityzen/cityzenregistrationform.doc" text:style-name="Internet_20_link" text:visited-style-name="Visited_20_Internet_20_Link">registration form</text:a> and send it to Margret Gottsleben at IIASA (gottsleb@iiasa.ac.at) no later than 25 August 2009.</text:p>
      <text:p text:style-name="Text_20_body">A shuttle service between the hotel and the meeting venue will be provided. The journey takes about 30 minutes.</text:p>
      <text:p text:style-name="Text_20_body">We plan to adjourn at 5:00pm on September 29.</text:p>
      <text:p text:style-name="Text_20_body">At the meeting, each partner is expected to report on scientific progress made during the first year of CityZen. We will also discuss future collaboration and the reporting procedure at month 18.</text:p>
      <text:p text:style-name="Text_20_body">Our scientific officer from the European Commission will be present at the meeting. </text:p>
      <text:p text:style-name="Text_20_body">A detailed agenda with time slots will be sent out later.</text:p>
      <text:p text:style-name="Text_20_body"><text:line-break/></text:p>
      <text:p text:style-name="Text_20_body"><text:span text:style-name="underline">Presentations:</text:span></text:p>
      <text:p text:style-name="Text_20_body">to be uploaded after the meeting</text:p>
      <text:p text:style-name="Text_20_body"><text:line-break/></text:p>
      <text:p text:style-name="Text_20_body"><text:span text:style-name="underline">Minutes:</text:span></text:p>
      <text:p text:style-name="Text_20_body">to be uploaded after the meeting<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ityzen:first_annual_meeting</dc:title>
  </office:meta>
</office:document-meta>
</file>