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7736083d8d106453a58b5c8d2607d57f.gif"/>
  <manifest:file-entry manifest:media-type="image/gif" manifest:full-path="Pictures/ded2061250d429a506ef3e9a6f6d6eaf.gif"/>
  <manifest:file-entry manifest:media-type="image/jpeg" manifest:full-path="Pictures/1c0e4afa20ff95a70491b4d5f19bd7f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ityzen:final_report"/><text:bookmark-start text:name="__RefHeading___cityzen_final_report_1"/><text:bookmark-start text:name="cityzen_final_report"/>CityZen Final report<text:bookmark-end text:name="__RefHeading___cityzen_final_report_1"/><text:bookmark-end text:name="cityzen_final_report"/></text:h>
      <text:p text:style-name="Text_20_body"><draw:frame draw:style-name="media" draw:name="0" text:anchor-type="as-char" draw:z-index="0" svg:width="4.7625cm" svg:height="3.2279166666667cm"><draw:image xlink:href="Pictures/7736083d8d106453a58b5c8d2607d57f.gif" xlink:type="simple" xlink:show="embed" xlink:actuate="onLoad"/></draw:frame> <draw:frame draw:style-name="media" draw:name="1" text:anchor-type="as-char" draw:z-index="1" svg:width="5.2916666666667cm" svg:height="3.2014583333333cm"><draw:image xlink:href="Pictures/ded2061250d429a506ef3e9a6f6d6eaf.gif" xlink:type="simple" xlink:show="embed" xlink:actuate="onLoad"/></draw:frame> <draw:frame draw:style-name="media" draw:name="2" text:anchor-type="as-char" draw:z-index="2" svg:width="5.0270833333333cm" svg:height="3.4395833333333cm"><draw:image xlink:href="Pictures/1c0e4afa20ff95a70491b4d5f19bd7fb.jpg" xlink:type="simple" xlink:show="embed" xlink:actuate="onLoad"/></draw:frame>
<text:line-break/>
<text:line-break/>
The final report of CityZen was prepared in November 2011 and was accepted by the European Commission in early 2011. It summarizes the main results of the project and can be downloaded from <text:a xlink:type="simple" xlink:href="https://wiki.met.no/cityzen/docs1/final_report_v24nov2011.pdf"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cityzen:final_report</dc:title>
  </office:meta>
</office:document-meta>
</file>