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deliverables"/><text:bookmark-start text:name="__RefHeading___cityzen_deliverables_1"/><text:bookmark-start text:name="cityzen_deliverables"/>CityZen Deliverables<text:bookmark-end text:name="__RefHeading___cityzen_deliverables_1"/><text:bookmark-end text:name="cityzen_deliverables"/></text:h>
      <text:p text:style-name="Text_20_body">Last updated: 25 August 2011<text:line-break/></text:p>
      <text:p text:style-name="Text_20_body">Open deliverables from CityZen: (list under construction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deliverables</dc:title>
  </office:meta>
</office:document-meta>
</file>