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!/usr/bin/perl -w<text:line-break/><text:line-break/># (C) Copyright 2010, met.no<text:line-break/>#<text:line-break/># This program is free software; you can redistribute it and/or modify<text:line-break/># it under the terms of the GNU General Public License as published by<text:line-break/># the Free Software Foundation; either version 2 of the License, or<text:line-break/># (at your option) any later version.<text:line-break/>#<text:line-break/># This program is distributed in the hope that it will be useful, but<text:line-break/># WITHOUT ANY WARRANTY; without even the implied warranty of<text:line-break/># MERCHANTABILITY or FITNESS FOR A PARTICULAR PURPOSE. See the GNU<text:line-break/># General Public License for more details.<text:line-break/>#<text:line-break/># You should have received a copy of the GNU General Public License<text:line-break/># along with this program; if not, write to the Free Software<text:line-break/># Foundation, Inc., 51 Franklin Street, Fifth Floor, Boston, MA<text:line-break/># 02110-1301, USA.<text:line-break/><text:line-break/># pod included at end of file<text:line-break/><text:line-break/>use strict;<text:line-break/>use Getopt::Long;<text:line-break/>use Pod::Usage qw(pod2usage);<text:line-break/>use Geo::BUFR;<text:line-break/><text:line-break/># Will be used if neither --tablepath nor $ENV{BUFR_TABLES} is set<text:line-break/>use constant DEFAULT_TABLE_PATH =&gt; '/usr/local/lib/bufrtables';<text:line-break/># Ought to be your most up-to-date B table<text:line-break/>use constant DEFAULT_TABLE =&gt; 'B0000000000098013001';<text:line-break/><text:line-break/># Parse command line options<text:line-break/>my %option = ();<text:line-break/><text:line-break/>GetOptions(<text:line-break/><text:s text:c="11"/>\%option,<text:line-break/><text:s text:c="11"/>'tablepath=s',# Set BUFR table path<text:line-break/><text:s text:c="11"/>'code=s',<text:s text:c="5"/># Print the content of code table<text:line-break/><text:s text:c="11"/>'flag=i',<text:s text:c="5"/># Resolve the flag value given<text:line-break/><text:s text:c="11"/>'help',<text:s text:c="7"/># Print help information and exit<text:line-break/><text:s text:c="11"/>'noexpand',<text:s text:c="3"/># Don't expand D descriptors<text:line-break/><text:s text:c="11"/>'partial',<text:s text:c="4"/># Expand D descriptors only once, ignoring<text:line-break/><text:s text:c="25"/># replication<text:line-break/><text:s text:c="11"/>'simple',<text:s text:c="5"/># Like 'partial', but displaying the resulting<text:line-break/><text:s text:c="25"/># descriptors on one line<text:line-break/><text:s text:c="11"/>'bufrtable=s',# Set BUFR tables<text:line-break/><text:s text:c="11"/>'verbose=i',<text:s text:c="2"/># Display path and tables used<text:line-break/><text:s text:c="7"/>) or pod2usage(-verbose =&gt; 0);<text:line-break/><text:line-break/><text:line-break/># User asked for help<text:line-break/>pod2usage(-verbose =&gt; 1) if $option{help};<text:line-break/><text:line-break/># No arguments if --code or --flag, else there should be at least one argument<text:line-break/>if (defined $option{code} or defined $option{flag}) {<text:line-break/><text:s text:c="4"/>pod2usage(-verbose =&gt; 0) if @ARGV;<text:line-break/>} else {<text:line-break/><text:s text:c="4"/>pod2usage(-verbose =&gt; 0) if not @ARGV;<text:line-break/>}<text:line-break/><text:line-break/># If --flag is set, user must also provide code table<text:line-break/>pod2usage(-verbose =&gt; 0) if defined $option{flag} and !defined $option{code};<text:line-break/><text:line-break/># All arguments must be integers<text:line-break/>foreach (@ARGV) {<text:line-break/><text:s text:c="4"/>pod2usage("All arguments must be integers!") unless /^\d+$/;<text:line-break/>}<text:line-break/>if (defined $option{code} &amp;&amp; $option{code} !~ /^\d+$/) {<text:line-break/><text:s text:c="4"/>pod2usage("Code table is not a (positive) integer!");<text:line-break/>}<text:line-break/>if (defined $option{flag} &amp;&amp; $option{flag} !~ /^\d+$/) {<text:line-break/><text:s text:c="4"/>pod2usage("Flag value is not a (positive) integer!");<text:line-break/>}<text:line-break/><text:line-break/><text:line-break/># Set verbosity level for the BUFR module<text:line-break/>my $verbose = $option{verbose} ? 1 : 0;<text:line-break/>Geo::BUFR-&gt;set_verbose($verbose);<text:line-break/><text:line-break/># Set BUFR table path<text:line-break/>if ($option{tablepath}) {<text:line-break/><text:s text:c="4"/># Command line option --tablepath overrides all<text:line-break/><text:s text:c="4"/>Geo::BUFR-&gt;set_tablepath($option{tablepath});<text:line-break/>} elsif ($ENV{BUFR_TABLES}) {<text:line-break/><text:s text:c="4"/># If no --tablepath option, use the BUFR_TABLES environment variable<text:line-break/><text:s text:c="4"/>Geo::BUFR-&gt;set_tablepath($ENV{BUFR_TABLES});<text:line-break/>} else {<text:line-break/><text:s text:c="4"/># If all else fails, use the libemos bufrtables<text:line-break/><text:s text:c="4"/>Geo::BUFR-&gt;set_tablepath(DEFAULT_TABLE_PATH);<text:line-break/>}<text:line-break/><text:line-break/># BUFR table file to use<text:line-break/>my $table = $option{bufrtable} || DEFAULT_TABLE;<text:line-break/><text:line-break/>my $bufr = Geo::BUFR-&gt;new();<text:line-break/><text:line-break/>if (defined $option{code}) {<text:line-break/><text:s text:c="4"/># Resolve flag value or dump code table<text:line-break/><text:s text:c="4"/>my $code_table = $option{code};<text:line-break/><text:s text:c="4"/>if (defined $option{flag}) {<text:line-break/><text:s text:c="8"/>if ($option{flag} == 0) {<text:line-break/><text:s text:c="12"/>print "No bits are set\n";<text:line-break/><text:s text:c="8"/>} else {<text:line-break/><text:s text:c="12"/>print $bufr-&gt;resolve_flagvalue($option{flag}, $code_table, $table);<text:line-break/><text:s text:c="8"/>}<text:line-break/><text:s text:c="4"/>} else {<text:line-break/><text:s text:c="8"/>print $bufr-&gt;dump_codetable($code_table, $table);<text:line-break/><text:s text:c="4"/>}<text:line-break/>} else {<text:line-break/><text:s text:c="4"/># Resolve descriptor(s)<text:line-break/><text:s text:c="4"/>$bufr-&gt;load_BDtables($table);<text:line-break/><text:s text:c="4"/>if ($option{simple}) {<text:line-break/><text:s text:c="8"/>print $bufr-&gt;resolve_descriptor('simply', @ARGV);<text:line-break/><text:s text:c="4"/>} elsif ($option{partial}) {<text:line-break/><text:s text:c="8"/>print $bufr-&gt;resolve_descriptor('partially', @ARGV);<text:line-break/><text:s text:c="4"/>} elsif ($option{noexpand}) {<text:line-break/><text:s text:c="8"/>print $bufr-&gt;resolve_descriptor('noexpand', @ARGV);<text:line-break/><text:s text:c="4"/>} else {<text:line-break/><text:s text:c="8"/>print $bufr-&gt;resolve_descriptor('fully', @ARGV);<text:line-break/><text:s text:c="4"/>}<text:line-break/>}<text:line-break/><text:line-break/>=pod<text:line-break/><text:line-break/>=head1 SYNOPSIS<text:line-break/><text:line-break/><text:s text:c="2"/>1) bufrresolve.pl &lt;descriptor(s)&gt;<text:line-break/><text:s text:c="5"/>[--partial]<text:line-break/><text:s text:c="5"/>[--simple]<text:line-break/><text:s text:c="5"/>[--noexpand]<text:line-break/><text:s text:c="5"/>[--bufrtable &lt;name of BUFR B or D table]<text:line-break/><text:s text:c="5"/>[--tablepath &lt;path to BUFR tables&gt;]<text:line-break/><text:s text:c="5"/>[--verbose n]<text:line-break/><text:s text:c="5"/>[--help]<text:line-break/><text:line-break/><text:s text:c="2"/>2) bufrresolve.pl --code &lt;code_table&gt;<text:line-break/><text:s text:c="5"/>[--bufrtable &lt;name of BUFR B or D table&gt;]<text:line-break/><text:s text:c="5"/>[--tablepath &lt;path to BUFR tables&gt;]<text:line-break/><text:s text:c="5"/>[--verbose n]<text:line-break/><text:line-break/><text:s text:c="2"/>3) bufrresolve.pl --flag &lt;value&gt; --code &lt;flag_table&gt;<text:line-break/><text:s text:c="5"/>[--bufrtable &lt;name of BUFR B or D table]<text:line-break/><text:s text:c="5"/>[--tablepath &lt;path to BUFR tables&gt;]<text:line-break/><text:s text:c="5"/>[--verbose n]<text:line-break/><text:line-break/>=head1 DESCRIPTION<text:line-break/><text:line-break/>Utility program for fetching info from BUFR tables.<text:line-break/><text:line-break/>Execute without arguments for Usage, with option C&lt;--help&gt; for some<text:line-break/>additional info. See also L&lt;/https://wiki.met.no/bufr.pm/start&gt; for<text:line-break/>examples of use.<text:line-break/><text:line-break/>It is supposed that the code and flag tables are contained in a file<text:line-break/>with same name as corresponding B and D tables except for having<text:line-break/>prefix C instead of B or D. The tables used can be chosen by the user<text:line-break/>with options C&lt;--bufrtable&gt; and C&lt;--tablepath&gt;. Default is the hard<text:line-break/>coded DEFAULT_TABLE in directory DEFAULT_TABLE_PATH, but this last one<text:line-break/>will be overriden if the environment variable BUFR_TABLES is set. You<text:line-break/>should consider edit the source code if you are not satisfied with the<text:line-break/>defaults chosen.<text:line-break/><text:line-break/>=head1 OPTIONS<text:line-break/><text:line-break/><text:s text:c="3"/>--partial<text:s text:c="4"/>Expand D descriptors only once, ignoring replication<text:line-break/><text:s text:c="3"/>--simple<text:s text:c="5"/>Like --partial, but displaying the resulting<text:line-break/><text:s text:c="16"/>descriptors on one line<text:line-break/><text:s text:c="3"/>--noexpand<text:s text:c="3"/>Don't expand D descriptors at all<text:line-break/><text:line-break/><text:s text:c="3"/>--bufrtable &lt;name of BUFR B or D table&gt;<text:s text:c="2"/>Set BUFR tables<text:line-break/><text:s text:c="3"/>--tablepath &lt;path to BUFR tables&gt;<text:s text:c="2"/>Set BUFR table path<text:line-break/><text:s text:c="3"/>--verbose n<text:s text:c="2"/>Display path and tables used if n &gt; 0<text:line-break/><text:line-break/><text:s text:c="3"/>--help<text:s text:c="7"/>Display Usage and explain the options used. Almost<text:line-break/><text:s text:c="16"/>the same as consulting perldoc bufrresolve.pl<text:line-break/><text:line-break/>Usage 1): Resolves the given descriptor(s) fully into table B<text:line-break/>descriptors, with name, unit, scale, reference value and width (in<text:line-break/>bits) written on each line (except for --simple). --partial, --simple<text:line-break/>and --noexpand are mutually exclusive (full expansion is default).<text:line-break/><text:line-break/>Usage 2): Prints the content of code or flag table &lt;code_table&gt;.<text:line-break/><text:line-break/>Usage 3): Displays the bits set for flag value &lt;value&gt; in flag table<text:line-break/>&lt;flag_table&gt;.<text:line-break/><text:line-break/>Options may be abbreviated, e.g. C&lt;--h&gt; or C&lt;-h&gt; for C&lt;--help&gt;<text:line-break/><text:line-break/>=head1 NOTE ON --VERBOSE<text:line-break/><text:line-break/>n &gt; 1 in C&lt;--verbose n&gt; does not provide any more output than n=1, so<text:line-break/>demanding an argument to C&lt;--verbose&gt; looks funny. But if not, sooner<text:line-break/>or later someone would type C&lt;bufrresolve.pl 307080 --verbose 1&gt; which<text:line-break/>by Perl would be interpreted as if the arguments were C&lt;307080 000001<text:line-break/>--verbose&gt;, which probably is not what the user intended.<text:line-break/><text:line-break/>=head1 AUTHOR<text:line-break/><text:line-break/>Pål Sannes E&lt;lt&gt;pal.sannes@met.noE&lt;gt&gt;<text:line-break/><text:line-break/>=head1 COPYRIGHT<text:line-break/><text:line-break/>Copyright (C) 2010 met.no<text:line-break/><text:line-break/>=cu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source</dc:title>
  </office:meta>
</office:document-meta>
</file>