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301111 301113 301114 302049 022043 101000 031002 303054 101000 031001 3030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simple</dc:title>
  </office:meta>
</office:document-meta>
</file>