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age 1: /metno/local/bin/bufrresolve.pl &lt;descriptor(s)&gt; [options]<text:line-break/><text:line-break/>where options (may be abbreviated, e.g. --h or -h for --help) are<text:line-break/><text:line-break/><text:s text:c="8"/>[--partial]<text:s text:c="20"/>Expand D descriptors only once, ignoring<text:line-break/><text:s text:c="39"/>replication<text:line-break/><text:s text:c="8"/>[--simple]<text:s text:c="21"/>Like --partial, but displaying the resulting<text:line-break/><text:s text:c="39"/>descriptors on one line<text:line-break/><text:s text:c="8"/>[--noexpand]<text:s text:c="19"/>Don't expand D descriptors at all<text:line-break/><text:s text:c="8"/>[--table &lt;name of BUFR B or D table]<text:s text:c="2"/>Set BUFR tables<text:line-break/><text:s text:c="8"/>[--bufrpath &lt;path to BUFR tables&gt;]<text:s text:c="2"/>Set BUFR table path<text:line-break/><text:s text:c="8"/>[--verbose]<text:s text:c="20"/>Display path and tables used<text:line-break/><text:s text:c="8"/>[--help]<text:s text:c="23"/>Print this help info and exit<text:line-break/><text:line-break/>--simple, --noexpand and --partial are mutually exclusive (full expansion is default).<text:line-break/>Without --simple will display each B descriptor with name, unit, scale,<text:line-break/>reference value and data width (in bits).<text:line-break/><text:line-break/>Usage 2: /metno/local/bin/bufrresolve.pl --code &lt;code_table&gt;<text:line-break/><text:line-break/>Print the content of code table &lt;code_table&gt; to screen.<text:line-break/><text:line-break/>Usage 3: /metno/local/bin/bufrresolve.pl --flag &lt;value&gt; --code &lt;code_table&gt;<text:line-break/><text:line-break/>Display the bits set for flag value &lt;value&gt; for flag table &lt;code_table&gt;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resolve_help</dc:title>
  </office:meta>
</office:document-meta>
</file>