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Preformatted_20_Text"><text:s text:c="2"/>1 -&gt; SURFACE<text:line-break/><text:s text:c="2"/>2 -&gt; STANDARD LEVEL<text:line-break/><text:s text:c="2"/>3 -&gt; TROPOPAUSE LEVEL<text:line-break/><text:s text:c="2"/>4 -&gt; MAXIMUM WIND LEVEL<text:line-break/><text:s text:c="2"/>5 -&gt; SIGNIFICANT TEMPERATURE LEVEL<text:line-break/><text:s text:c="2"/>6 -&gt; SIGNIFICANT HUMIDITY LEVEL<text:line-break/><text:s text:c="2"/>7 -&gt; SIGNIFICANT WIND LEVEL<text:line-break/><text:s text:c="2"/>8 -&gt; BEGINNING OF MISSING TEMPERATURE DATA<text:line-break/><text:s text:c="2"/>9 -&gt; END OF MISSING TEMPERATURE DATA<text:line-break/> 10 -&gt; BEGINNING OF MISSING HUMIDITY DATA<text:line-break/> 11 -&gt; END OF MISSING HUMIDITY DATA<text:line-break/> 12 -&gt; BEGINNING OF MISSING WIND DATA<text:line-break/> 13 -&gt; END OF MISSING WIND DATA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0-07-29 "Hogfather"</meta:generator>
    <meta:initial-creator>Generated</meta:initial-creator>
    <meta:creation-date>1970-01-01T00::00:00</meta:creation-date>
    <dc:creator>Generated</dc:creator>
    <dc:date>1970-01-01T00::00:00</dc:date>
    <dc:language>en-US</dc:language>
    <meta:editing-cycles>1</meta:editing-cycles>
    <meta:editing-duration>PT0S</meta:editing-duration>
    <dc:title>bufr.pm:bufrresolve_code</dc:title>
  </office:meta>
</office:document-meta>
</file>