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read_strict_checking"/>For a BUFR file containing GTS bulletins with BUFR BUOY messages, the following output to STDERR was produced when using option <text:span text:style-name="Source_20_Text">--strict_checking 1</text:span>:</text:p>
      <text:p text:style-name="Preformatted_20_Text">BUFR.pm WARNING: Compression set in section 1 for one subset message at /metno/local/bin/bufrread.pl line 142<text:line-break/>BUFR.pm WARNING: Compression set in section 1 for one subset message at /metno/local/bin/bufrread.pl line 142<text:line-break/>BUFR.pm WARNING: CCITTIA5 minval not null bytes but '000000000000' at /metno/local/bin/bufrread.pl line 142<text:line-break/>BUFR.pm WARNING: Compression set in section 1 for one subset message at /metno/local/bin/bufrread.pl line 142<text:line-break/>BUFR.pm WARNING: CCITTIA5 minval not null bytes but '000000000000' at /metno/local/bin/bufrread.pl line 142<text:line-break/>BUFR.pm WARNING: Compression set in section 1 for one subset message at /metno/local/bin/bufrread.pl line 142<text:line-break/>BUFR.pm WARNING: Compression set in section 1 for one subset message at /metno/local/bin/bufrread.pl line 142<text:line-break/>BUFR.pm WARNING: CCITTIA5 minval not null bytes but '000000000000' at /metno/local/bin/bufrread.pl line 142</text:p>
      <text:p text:style-name="Text_20_body">Output to screen is exactly as if <text:span text:style-name="Source_20_Text">--strict_checking</text:span> had not been used. If using <text:span text:style-name="Source_20_Text">--strict_checking 2</text:span>, however, the problematic messages are left out from output to screen (which therefore starts with Message 4), while output to STDERR now changes to:</text:p>
      <text:p text:style-name="Preformatted_20_Text">BUFR.pm ERROR: Compression set in section 1 for one subset message at /metno/local/bin/bufrread.pl line 142<text:line-break/><text:line-break/>In message 1 contained in bulletin with ahl IOZX11 LFVW 050300 CCX<text:line-break/>BUFR.pm ERROR: Compression set in section 1 for one subset message at /metno/local/bin/bufrread.pl line 142<text:line-break/><text:line-break/>In message 2 contained in bulletin with ahl IOZX11 LFVW 050300 CCX<text:line-break/>BUFR.pm ERROR: CCITTIA5 minval not null bytes but '000000000000' at /metno/local/bin/bufrread.pl line 142<text:line-break/><text:line-break/>In message 3 contained in bulletin with ahl IOZX11 LFVW 050600 CCX<text:line-break/>BUFR.pm ERROR: Compression set in section 1 for one subset message at /metno/local/bin/bufrread.pl line 142<text:line-break/><text:line-break/>In message 6 contained in bulletin with ahl IOZX11 LFVW 050600 CCX<text:line-break/>BUFR.pm ERROR: CCITTIA5 minval not null bytes but '000000000000' at /metno/local/bin/bufrread.pl line 142<text:line-break/><text:line-break/>In message 7 contained in bulletin with ahl IOZX11 LFVW 050900 CCA<text:line-break/>BUFR.pm ERROR: Compression set in section 1 for one subset message at /metno/local/bin/bufrread.pl line 142<text:line-break/><text:line-break/>In message 9 contained in bulletin with ahl IOZX11 LFVW 050000 CCX<text:line-break/>BUFR.pm ERROR: Compression set in section 1 for one subset message at /metno/local/bin/bufrread.pl line 142<text:line-break/><text:line-break/>In message 10 contained in bulletin with ahl IOZX11 LFVW 050300 CCX<text:line-break/>BUFR.pm ERROR: CCITTIA5 minval not null bytes but '000000000000' at /metno/local/bin/bufrread.pl line 142<text:line-break/><text:line-break/>In message 11 contained in bulletin with ahl IOZX11 LFVW 0510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ad_strict_checking</dc:title>
  </office:meta>
</office:document-meta>
</file>