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Usage: /metno/local/bin/bufrread.pl &lt;bufr file(s)&gt; [options]<text:line-break/><text:line-break/>Will print section 0-4 in BUFR messages in &lt;bufr file(s)&gt;.<text:line-break/>Options (may be abbreviated, e.g. --h or -h for --help) are:<text:line-break/><text:line-break/><text:s text:c="8"/>--codetables<text:s text:c="4"/>Use code and flag tables to resolve values where unit<text:line-break/><text:s text:c="24"/>is [CODE TABLE] or [FLAG TABLE]<text:line-break/><text:s text:c="8"/>--data_only<text:s text:c="5"/>Print section 4 (data section) only<text:line-break/><text:s text:c="8"/>--param &lt;descriptor file&gt;<text:line-break/><text:s text:c="24"/>Decode parameters with descriptors in &lt;descriptor file&gt; only<text:line-break/><text:s text:c="8"/>--filter &lt;filter file&gt;<text:line-break/><text:s text:c="24"/>Decode observations meeting criteria in &lt;filter file&gt; only<text:line-break/><text:s text:c="8"/>--bitmap<text:s text:c="8"/>Display bit mapped values on same line<text:line-break/><text:s text:c="8"/>--noqc<text:s text:c="10"/>Do not decode quality control<text:line-break/><text:s text:c="24"/>(or any descriptors following 222000)<text:line-break/><text:s text:c="8"/>--outfile &lt;filename&gt;<text:line-break/><text:s text:c="24"/>Will print to &lt;filename&gt; instead of STDOUT<text:line-break/><text:s text:c="8"/>--optional_section<text:line-break/><text:s text:c="24"/>Display a hex dump of optional section if present<text:line-break/><text:s text:c="8"/>--width n<text:s text:c="7"/>Set width of field used for data values to n characters<text:line-break/><text:s text:c="24"/>(default is 15)<text:line-break/><text:s text:c="8"/>--strict_checking n n=0 (default) Disable strict checking of BUFR format<text:line-break/><text:s text:c="28"/>n=1 Issue warning if (recoverable) error in<text:line-break/><text:s text:c="32"/>BUFR format<text:line-break/><text:s text:c="28"/>n=2 Croak if (recoverable) error in BUFR format.<text:line-break/><text:s text:c="32"/>Nothing more in this message will be decoded.<text:line-break/><text:s text:c="8"/>--all_operators Show all operator descriptors when printing section 4<text:line-break/><text:s text:c="8"/>--tablepath &lt;path to BUFR tables&gt;<text:line-break/><text:s text:c="24"/>Set path to BUFR tables (overrides ENV{BUFR_TABLES})<text:line-break/><text:s text:c="8"/>--verbose n<text:s text:c="5"/>Set verbose level to n, 0&lt;=n&lt;=3 (default 0)<text:line-break/><text:s text:c="8"/>--help<text:s text:c="10"/>Print this Usage<text:line-break/><text:line-break/>You should probably set<text:line-break/><text:s text:c="8"/>export BUFR_TABLES=/usr/local/emos/bufrtables<text:line-break/>or use the --tablepath option.<text:line-break/><text:line-break/>Each line in &lt;descriptor file&gt; should start with a BUFR descriptor (6 digits).<text:line-break/>Rest of line will be ignored. bufrread will extract values for these descriptors<text:line-break/>only. If used together with --filter, &lt;descriptor file&gt; must contain all descriptors<text:line-break/>in &lt;filter file&gt;.<text:line-break/><text:line-break/>Using --filter will decode only those observations that meet one of the criteria in<text:line-break/>&lt;filter file&gt; (and all of those criteria marked D!). Comments (starting with #) are<text:line-break/>ignored. An example of a filter file is<text:line-break/><text:line-break/># All stations in WMO block 01<text:line-break/>D: 001001<text:line-break/>1<text:line-break/>D: 001001 001002<text:line-break/>3 895<text:line-break/>6 252<text:line-break/>D: 001011<text:line-break/>LF5U<text:s text:c="7"/># Ekofisk<text:line-break/>D!: 004004<text:line-break/>6<text:line-break/>7<text:line-break/><text:line-break/>which decodes all observations with block number 01, two other specific wmo stations<text:line-break/>and one specific ship, all of which having hour (004004) equal to 6 or 7.<text:line-break/>If there is no value line after a descriptor line, it is enough that the observation<text:line-break/>contains the descriptor(s), whatever the values are. So to extract all ship messages<text:line-break/>from a BUFR synop file, the filter file should contain this single line only:<text:line-break/><text:line-break/>D: 001011<text:line-break/><text:line-break/>If an error occurs during decoding (typically because the required BUFR table is<text:line-break/>missing or message is corrupt) the message is skipped, and the number of errors<text:line-break/>is reported at end of outpu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read_help</dc:title>
  </office:meta>
</office:document-meta>
</file>