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dump.pl_transform"/>Using transform file transform1:</text:p>
      <text:p text:style-name="Preformatted_20_Text">FF = sprintf("%.1f", $x*1.9438)<text:line-break/>NN = int($x*12.5 + .5)</text:p>
      <text:p text:style-name="Text_20_body">and then executing bufrdump on the same BUFR SYNOP file as in the previous example with options --param param1 --csv --filter1 --transform transform1 produced this output:</text:p>
      <text:p text:style-name="Preformatted_20_Text">wmonr,FF,NN<text:line-break/>01278,0.0,88<text:line-break/>94120,14.0,13<text:line-break/>94132,0.0,13<text:line-break/>94150,11.1,63<text:line-break/>94238,6.0,88<text:line-break/>94326,11.1,100<text:line-break/>94327,8.9,100<text:line-break/>94462,15.9,13<text:line-break/>95322,11.1,100<text:line-break/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dump.pl_transform</dc:title>
  </office:meta>
</office:document-meta>
</file>