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#!/usr/bin/perl -w<text:line-break/><text:line-break/># (C) Copyright 2010, met.no<text:line-break/>#<text:line-break/># This program is free software; you can redistribute it and/or modify<text:line-break/># it under the terms of the GNU General Public License as published by<text:line-break/># the Free Software Foundation; either version 2 of the License, or<text:line-break/># (at your option) any later version.<text:line-break/>#<text:line-break/># This program is distributed in the hope that it will be useful, but<text:line-break/># WITHOUT ANY WARRANTY; without even the implied warranty of<text:line-break/># MERCHANTABILITY or FITNESS FOR A PARTICULAR PURPOSE. See the GNU<text:line-break/># General Public License for more details.<text:line-break/>#<text:line-break/># You should have received a copy of the GNU General Public License<text:line-break/># along with this program; if not, write to the Free Software<text:line-break/># Foundation, Inc., 51 Franklin Street, Fifth Floor, Boston, MA<text:line-break/># 02110-1301, USA.<text:line-break/><text:line-break/># pod included at end of file<text:line-break/><text:line-break/>use strict;<text:line-break/>use Getopt::Long;<text:line-break/>use Pod::Usage qw(pod2usage);<text:line-break/><text:line-break/>use constant DEFAULT_TABLE_PATH =&gt; '/usr/local/lib/bufrtables';<text:line-break/>my $BUFRDUMP = '/metno/local/bin/bufrdump';<text:line-break/><text:line-break/># Parse command line options<text:line-break/>my %option = ();<text:line-break/>GetOptions(<text:line-break/><text:s text:c="11"/>\%option,<text:line-break/><text:s text:c="11"/>'help',<text:line-break/><text:s text:c="11"/>'tablepath=s', # Set BUFR table path<text:line-break/><text:s text:c="11"/>'filter=s',<text:s text:c="4"/># Decode observations meeting criteria in &lt;filter file&gt; only<text:line-break/><text:s text:c="11"/>'param=s',<text:s text:c="5"/># Decode the parameters in &lt;parameter file&gt; only<text:line-break/><text:s text:c="11"/>'lon1=i',<text:line-break/><text:s text:c="11"/>'lat1=i',<text:line-break/><text:s text:c="11"/>'lon2=i',<text:line-break/><text:s text:c="11"/>'lat2=i',<text:line-break/><text:s text:c="7"/>) or pod2usage(-verbose =&gt; 0);<text:line-break/><text:line-break/># User asked for help<text:line-break/>pod2usage(-verbose =&gt; 1) if $option{help};<text:line-break/><text:line-break/># Make sure there is at least one input file<text:line-break/>pod2usage(-verbose =&gt; 0) unless @ARGV;<text:line-break/><text:line-break/># Prevent ECMWF software from printing table info<text:line-break/>$ENV{PRINT_TABLE_NAMES} = 'false';<text:line-break/><text:line-break/># Set BUFR table path environment variable used by bufrdump<text:line-break/>if ($option{tablepath}) {<text:line-break/><text:s text:c="4"/># Command line option --tablepath overrides all<text:line-break/><text:s text:c="4"/>$ENV{BUFR_TABLES} = $option{tablepath};<text:line-break/>} elsif (!$ENV{BUFR_TABLES}) {<text:line-break/><text:s text:c="4"/># Use the libemos bufrtables<text:line-break/><text:s text:c="4"/>$ENV{BUFR_TABLES} = DEFAULT_TABLE_PATH;<text:line-break/>}<text:line-break/><text:line-break/>my $filter = $option{filter} ? "--filter $option{filter}" : '';<text:line-break/>my $lon1 = $option{lon1} ? "--lon1 $option{lon1}" : '';<text:line-break/>my $lat1 = $option{lat1} ? "--lat1 $option{lat1}" : '';<text:line-break/>my $lon2 = $option{lon2} ? "--lon2 $option{lon2}" : '';<text:line-break/>my $lat2 = $option{lat2} ? "--lat2 $option{lat2}" : '';<text:line-break/><text:line-break/>my $criteria_ref = [];<text:line-break/>if ($filter) {<text:line-break/><text:s text:c="4"/>$criteria_ref = read_filter_file($option{filter})<text:line-break/>}<text:line-break/><text:line-break/>my $forced_params_ref;<text:line-break/>my $params_ref;<text:line-break/>if ($option{param}) {<text:line-break/><text:s text:c="4"/>($forced_params_ref, $params_ref)<text:line-break/><text:s text:c="8"/>= read_param_file($option{param});<text:line-break/>}<text:line-break/><text:line-break/># Loop for processing of BUFR input files<text:line-break/>foreach my $inputfname (@ARGV) {<text:line-break/><text:line-break/><text:s text:c="4"/># Dump the content of the BUFR file using the Fortran program $BUFRDUMP<text:line-break/><text:s text:c="4"/>my $dump = `$BUFRDUMP $filter $lon1 $lat1 $lon2 $lat2 $inputfname`;<text:line-break/><text:line-break/><text:s text:c="4"/># Then process the output from the dump<text:line-break/><text:s text:c="4"/>my @lines = split /\n/, $dump;<text:line-break/><text:line-break/><text:s text:c="4"/>if (!$option{param} &amp;&amp; !@$criteria_ref) {<text:line-break/><text:s text:c="8"/># Same output as from bufrdump, except that spaces after '=' are removed<text:line-break/><text:s text:c="8"/>foreach my $line (@lines) {<text:line-break/><text:s text:c="12"/>$line =~ s/=\s+/=/;<text:line-break/><text:s text:c="12"/>print $line, "\n";<text:line-break/><text:s text:c="8"/>}<text:line-break/><text:s text:c="4"/>} else { # Options has been used which the Fortran program doesn't<text:line-break/><text:s text:c="13"/># handle, so special massaging is necessary<text:line-break/><text:line-break/><text:s text:c="8"/># Skip first(blank) line<text:line-break/><text:s text:c="8"/>shift @lines;<text:line-break/><text:line-break/><text:s text:c="8"/>my @lines_to_print;<text:line-break/><text:s text:c="8"/>my %message; # Hash with parameter name as key, parameter value as value<text:line-break/><text:line-break/><text:s text:c="6"/>LINE:while (defined(my $line = shift @lines)) {<text:line-break/><text:s text:c="12"/># Each new message starts with a blank line<text:line-break/><text:s text:c="12"/>if ($line !~ /^\s*$/) {<text:line-break/><text:s text:c="16"/># Build up the message to be (possibly) printed<text:line-break/><text:s text:c="16"/>push @lines_to_print, $line;<text:line-break/><text:s text:c="16"/>my ($name, $value) = ($line =~ /^(.+)=\s*(.*)$/);<text:line-break/><text:s text:c="16"/>$message{$name} = $value;<text:line-break/><text:s text:c="12"/>}<text:line-break/><text:line-break/><text:s text:c="12"/>if ($line =~ /^\s*$/ or @lines == 0) {<text:line-break/><text:s text:c="16"/># A full message has been completed. Should it be printed?<text:line-break/><text:s text:c="16"/>if ($filter &amp;&amp; filter_obs(\%message, $criteria_ref)) {<text:line-break/><text:s text:c="20"/># Skip this message<text:line-break/><text:s text:c="20"/>@lines_to_print = ();<text:line-break/><text:s text:c="20"/>%message = ();<text:line-break/><text:s text:c="20"/>next LINE;<text:line-break/><text:s text:c="16"/>}<text:line-break/><text:s text:c="16"/># Print the message<text:line-break/><text:s text:c="16"/>print "\n";<text:line-break/><text:s text:c="16"/>if ($option{param}) {<text:line-break/><text:s text:c="20"/># Print the params in @$params_ref if exists in<text:line-break/><text:s text:c="20"/># message, in same order as in @$params_ref<text:line-break/><text:s text:c="20"/>foreach my $name (@$params_ref) {<text:line-break/><text:s text:c="24"/>if (exists $message{$name}) {<text:line-break/><text:s text:c="28"/>print "$name=$message{$name}\n";<text:line-break/><text:s text:c="24"/>} elsif ($forced_params_ref-&gt;{$name}) {<text:line-break/><text:s text:c="28"/>print "$name=-32767\n";<text:line-break/><text:s text:c="24"/>}<text:line-break/><text:s text:c="20"/>}<text:line-break/><text:s text:c="16"/>} else {<text:line-break/><text:s text:c="20"/>foreach my $line2 (@lines_to_print) {<text:line-break/><text:s text:c="24"/>$line2 =~ s/=\s+/=/;<text:line-break/><text:s text:c="24"/>print $line2, "\n";<text:line-break/><text:s text:c="20"/>}<text:line-break/><text:s text:c="16"/>}<text:line-break/><text:s text:c="16"/>@lines_to_print = ();<text:line-break/><text:s text:c="16"/>%message = ();<text:line-break/><text:s text:c="12"/>}<text:line-break/><text:s text:c="8"/>}<text:line-break/><text:s text:c="4"/>}<text:line-break/>}<text:line-break/><text:line-break/><text:line-break/>sub read_param_file {<text:line-break/><text:s text:c="4"/>my $parameter_file = shift;<text:line-break/><text:line-break/><text:s text:c="4"/>open my $PARAM, '&lt;', $parameter_file<text:line-break/><text:s text:c="8"/>or die "Cannot open $parameter_file: $!";<text:line-break/><text:line-break/><text:s text:c="4"/>my %forced_params;<text:line-break/><text:s text:c="4"/>my @params;<text:line-break/><text:s text:c="4"/>while (my $name = &lt;$PARAM&gt;) {<text:line-break/><text:s text:c="8"/>chomp $name;<text:line-break/><text:s text:c="8"/>if ($name =~ /^!/) {<text:line-break/><text:s text:c="12"/>$name = substr $name, 1;<text:line-break/><text:s text:c="12"/>$forced_params{$name} = 1;<text:line-break/><text:s text:c="8"/>}<text:line-break/><text:s text:c="8"/>push @params, $name;<text:line-break/><text:s text:c="4"/>}<text:line-break/><text:s text:c="4"/>close $PARAM or die "Cannot close $parameter_file: $!";<text:line-break/><text:line-break/><text:s text:c="4"/>return \%forced_params, \@params;<text:line-break/>}<text:line-break/><text:line-break/>sub read_filter_file {<text:line-break/><text:s text:c="4"/>my $filter_file = shift;<text:line-break/><text:s text:c="4"/>my @allowed_operators =<text:line-break/><text:s text:c="8"/>('=',<text:line-break/><text:s text:c="9"/>'&lt;',<text:line-break/><text:s text:c="9"/>'&lt;=',<text:line-break/><text:s text:c="9"/>'&gt;',<text:line-break/><text:s text:c="9"/>'&gt;=',<text:line-break/><text:s text:c="9"/>'!=',<text:line-break/><text:s text:c="5"/>);<text:line-break/><text:s text:c="4"/>my @criteria;<text:line-break/><text:line-break/><text:s text:c="4"/>open my $FILTER, '&lt;', $filter_file<text:line-break/><text:s text:c="8"/>or die "Cannot open $filter_file: $!";<text:line-break/><text:s text:c="4"/># Skip the criteria meant for Fortran parsing, i.e. proceed to<text:line-break/><text:s text:c="4"/># first line following a blank line<text:line-break/><text:s text:c="4"/>while (&lt;$FILTER&gt;) {<text:line-break/><text:s text:c="8"/>last if $_ =~ /^\s*$/;<text:line-break/><text:s text:c="4"/>}<text:line-break/><text:line-break/><text:s text:c="4"/># Read the filter criteria meant for Perl parsing, skipping blank<text:line-break/><text:s text:c="4"/># lines and comment lines<text:line-break/><text:s text:c="4"/>if (not eof) {<text:line-break/><text:s text:c="8"/>while (my $line = &lt;$FILTER&gt;) {<text:line-break/><text:s text:c="12"/>push @criteria, $line<text:line-break/><text:s text:c="16"/>if $line !~ /^\s*$/ &amp;&amp; $line !~ /^\s*#/;<text:line-break/><text:s text:c="8"/>}<text:line-break/><text:s text:c="4"/>}<text:line-break/><text:line-break/><text:s text:c="4"/># Check that the criteria are properly formatted<text:line-break/><text:s text:c="4"/>foreach my $criterium (@criteria) {<text:line-break/><text:s text:c="8"/>my $op = (split / +/, $criterium)[1];<text:line-break/><text:s text:c="8"/>if (!defined($op) or not grep(/^$op$/, @allowed_operators) ) {<text:line-break/><text:s text:c="12"/>print "Error in $filter_file, line $. is badly formatted:\n$criterium";<text:line-break/><text:s text:c="12"/>exit 1;<text:line-break/><text:s text:c="8"/>}<text:line-break/><text:s text:c="4"/>}<text:line-break/><text:s text:c="4"/>return \@criteria;<text:line-break/>}<text:line-break/><text:line-break/># Return true (1) if observation is to be filtered, i.e. does not<text:line-break/># comply with at least one of the &lt;param&gt; &lt;operator&gt; &lt;value&gt; filter<text:line-break/># criteria in filter file<text:line-break/>sub filter_obs {<text:line-break/><text:s text:c="4"/>my $message_ref = shift;<text:line-break/><text:s text:c="4"/>my $criteria_ref = shift;<text:line-break/><text:line-break/><text:s text:c="4"/>my @ascii_params = qw(DDDD icao_id name obstime type);<text:line-break/><text:line-break/><text:s text:c="4"/>foreach my $criterium (@$criteria_ref) {<text:line-break/><text:s text:c="8"/>my ($f_param, $f_operator, $f_value) = split / +/, $criterium, 3;<text:line-break/><text:s text:c="8"/>chomp $f_value;<text:line-break/><text:s text:c="8"/>if ($f_operator eq '=') {<text:line-break/><text:s text:c="12"/>return 1 unless exists $message_ref-&gt;{$f_param};<text:line-break/><text:s text:c="12"/>if (grep {$_ eq $f_param} @ascii_params) {<text:line-break/><text:s text:c="16"/>$message_ref-&gt;{$f_param} =~ s/\s*$//;<text:line-break/><text:s text:c="16"/>return 1 unless $message_ref-&gt;{$f_param} eq $f_value;<text:line-break/><text:s text:c="12"/>} else {<text:line-break/><text:s text:c="16"/>return 1 unless $message_ref-&gt;{$f_param} == $f_value;<text:line-break/><text:s text:c="12"/>}<text:line-break/><text:s text:c="8"/>} elsif ($f_operator eq '&lt;') {<text:line-break/><text:s text:c="12"/>return 1 unless (exists $message_ref-&gt;{$f_param}<text:line-break/><text:s text:c="29"/>and $message_ref-&gt;{$f_param} &lt; $f_value);<text:line-break/><text:s text:c="8"/>} elsif ($f_operator eq '&lt;=') {<text:line-break/><text:s text:c="12"/>return 1 unless (exists $message_ref-&gt;{$f_param}<text:line-break/><text:s text:c="29"/>and $message_ref-&gt;{$f_param} &lt;= $f_value);<text:line-break/><text:s text:c="8"/>} elsif ($f_operator eq '&gt;') {<text:line-break/><text:s text:c="12"/>return 1 unless (exists $message_ref-&gt;{$f_param}<text:line-break/><text:s text:c="29"/>and $message_ref-&gt;{$f_param} &gt; $f_value);<text:line-break/><text:s text:c="8"/>} elsif ($f_operator eq '&gt;=') {<text:line-break/><text:s text:c="12"/>return 1 unless (exists $message_ref-&gt;{$f_param}<text:line-break/><text:s text:c="29"/>and $message_ref-&gt;{$f_param} &gt;= $f_value);<text:line-break/><text:s text:c="8"/>} elsif ($f_operator eq '!=') {<text:line-break/><text:s text:c="12"/>return 1 unless exists $message_ref-&gt;{$f_param};<text:line-break/><text:s text:c="12"/>if (grep {$_ eq $f_param} @ascii_params) {<text:line-break/><text:s text:c="16"/>$message_ref-&gt;{$f_param} =~ s/\s*$//;<text:line-break/><text:s text:c="16"/>return 1 unless $message_ref-&gt;{$f_param} ne $f_value;<text:line-break/><text:s text:c="12"/>} else {<text:line-break/><text:s text:c="16"/>return 1 unless $message_ref-&gt;{$f_param} != $f_value;<text:line-break/><text:s text:c="12"/>}<text:line-break/><text:s text:c="8"/>}<text:line-break/><text:s text:c="4"/>}<text:line-break/><text:line-break/><text:s text:c="4"/># All filter conditions have been fullfilled<text:line-break/><text:s text:c="4"/>return 0;<text:line-break/>}<text:line-break/><text:line-break/>=pod<text:line-break/><text:line-break/>=head1 SYNOPSIS<text:line-break/><text:line-break/><text:s text:c="2"/>bufrdump.pl &lt;bufr file(s)&gt;<text:line-break/><text:s text:c="6"/>[--filter &lt;filter file&gt;]<text:line-break/><text:s text:c="6"/>[--param &lt;parameter file&gt;]<text:line-break/><text:s text:c="6"/>[--lon1 x1]<text:line-break/><text:s text:c="6"/>[--lat1 y1]<text:line-break/><text:s text:c="6"/>[--lon2 x2]<text:line-break/><text:s text:c="6"/>[--lat2 x2]<text:line-break/><text:s text:c="6"/>[--tablepath &lt;path to BUFR tables&gt;]<text:line-break/><text:s text:c="6"/>[--help]<text:line-break/><text:line-break/>=head1 DESCRIPTION<text:line-break/><text:line-break/>Extracts BUFR messages from BUFR file(s) and prints section 4 as<text:line-break/>"parameter=value" lines. Calls the Fortran program bufrdump<text:line-break/>internally, so this program must be installed at the location set in<text:line-break/>variable $BUFRDUMP in source code.<text:line-break/><text:line-break/>Execute without arguments for Usage, with option C&lt;--help&gt; for some<text:line-break/>additional info. See also L&lt;/https://wiki.met.no/bufr.pm/start&gt; for<text:line-break/>examples of use.<text:line-break/><text:line-break/><text:line-break/>=head1 OPTIONS<text:line-break/><text:line-break/><text:line-break/><text:s text:c="2"/>--filter &lt;filter file&gt;<text:line-break/><text:s text:c="18"/>Decode observations meeting criteria in &lt;filter file&gt; only<text:line-break/><text:s text:c="2"/>--param &lt;parameter file&gt;<text:line-break/><text:s text:c="18"/>Print parameters in &lt;parameter file&gt; only, in same order<text:line-break/><text:s text:c="18"/>as they occur in &lt;parameter file&gt;<text:line-break/><text:s text:c="2"/>--lon1 x1<text:s text:c="7"/>Decode observations with longitude &gt;= x1 only<text:line-break/><text:s text:c="2"/>--lat1 y1<text:s text:c="7"/>Decode observations with latitude &gt;= y1 only<text:line-break/><text:s text:c="2"/>--lon2 x2<text:s text:c="7"/>Decode observations with longitude &lt;= x2 only<text:line-break/><text:s text:c="2"/>--lat2 y2<text:s text:c="7"/>Decode observations with latitude &lt;= y2 only<text:line-break/><text:s text:c="18"/>x1,y1,x2,y2 should be decimal degrees<text:line-break/><text:s text:c="2"/>--tablepath &lt;path to BUFR tables&gt;<text:line-break/><text:s text:c="18"/>Set path to BUFR tables (overrides ENV{BUFR_TABLES})<text:line-break/><text:s text:c="2"/>--help<text:s text:c="10"/>Print this Usage<text:line-break/><text:line-break/>Options may be abbreviated, e.g. --h for --help.<text:line-break/><text:line-break/>To avoid having to use the C&lt;--tablepath&gt; option, you are adviced to<text:line-break/>set the invironment variable BUFR_TABLES to the directory where your<text:line-break/>BUFR tables are located (unless the default path provided by<text:line-break/>bufrdump.pl works for you).<text:line-break/><text:line-break/>The lines in &lt;parameter file&gt; should be name of the parameters you<text:line-break/>want to be printed. For example, if you want only station<text:line-break/>identification and temperature to be printed for a BUFR SYNOP file,<text:line-break/>the &lt;parameter file&gt; should look like this:<text:line-break/><text:line-break/><text:s text:c="2"/>wmonr<text:line-break/><text:s text:c="2"/>DDDD<text:line-break/><text:s text:c="2"/>TA<text:line-break/><text:line-break/>If you want "parameter=value" to be printed also when value is missing<text:line-break/>in BUFR message, precede the parameter name with an exclamation mark<text:line-break/>(e.g. '!TA').<text:s text:c="2"/>Missing values will then be displayed as -32767.<text:line-break/><text:line-break/>Using --filter will decode only those observations that meet at least<text:line-break/>one of the BUFR descriptor criteria and all of the parameter criteria<text:line-break/>in &lt;filter file&gt;, where the BUFR descriptor criteria should come first<text:line-break/>in filter file followed by a blank line, then comes the parameter<text:line-break/>criteria which should match &lt;param&gt; &lt;operator&gt; &lt;value&gt; where operator<text:line-break/>is one of =, !=, &lt;, &lt;=, &gt; and &gt;=. An example filter file is<text:line-break/><text:line-break/><text:s text:c="2"/>D: 001001 I2.2<text:line-break/><text:s text:c="2"/>01<text:line-break/><text:s text:c="2"/>D: 001001 I2.2 001002 I3.3<text:line-break/><text:s text:c="2"/>03 895<text:line-break/><text:s text:c="2"/>06 252<text:line-break/><text:s text:c="2"/>D: 001011 A9<text:line-break/><text:s text:c="2"/>LDWR<text:line-break/><text:line-break/><text:s text:c="2"/>NN != 0<text:line-break/><text:s text:c="2"/>TA &gt;= 5<text:line-break/><text:s text:c="2"/>TA &lt; 9.5<text:line-break/><text:line-break/>which decodes all observations with block number 01, two other<text:line-break/>specific wmo stations and one specific ship, having cloud cover<text:line-break/>different from 0 (but NN must be part of the message) and temperature<text:line-break/>between 5 and 9.5 degrees Celsius. Comment lines starting with #<text:line-break/>will be ignored.<text:line-break/><text:line-break/>=head1 AUTHOR<text:line-break/><text:line-break/>Pål Sannes E&lt;lt&gt;pal.sannes@met.noE&lt;gt&gt;<text:line-break/><text:line-break/>=head1 COPYRIGHT<text:line-break/><text:line-break/>Copyright (C) 2010 met.no<text:line-break/><text:line-break/>=cut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dump.pl_source</dc:title>
  </office:meta>
</office:document-meta>
</file>