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param"/>Parameter file:</text:p>
      <text:p text:style-name="Preformatted_20_Text">call_sign<text:line-break/>wmonr<text:line-break/>TA<text:line-break/>RR_12</text:p>
      <text:p text:style-name="Text_20_body">Output:</text:p>
      <text:p text:style-name="Preformatted_20_Text">call_sign=WRFJ<text:s text:c="5"/><text:line-break/>TA=19.8<text:line-break/><text:line-break/>call_sign=44060<text:s text:c="4"/><text:line-break/><text:line-break/>wmonr=01167<text:line-break/>TA=-7.7<text:line-break/>RR_12=0.0<text:line-break/><text:line-break/>wmonr=01057<text:line-break/>TA=-17.3<text:line-break/>RR_12=0.2<text:line-break/><text:line-break/>wmonr=01245<text:line-break/>TA=-6.8<text:line-break/>RR_12=3.2<text:line-break/><text:line-break/>wmonr=01121<text:line-break/>TA=-3.0<text:line-break/><text:line-break/>wmonr=01014<text:line-break/>TA=-17.2<text:line-break/>RR_12=0.0<text:line-break/><text:line-break/>wmonr=94120<text:line-break/>TA=32.6<text:line-break/><text:line-break/>wmonr=94122<text:line-break/>TA=32.0<text:line-break/>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param</dc:title>
  </office:meta>
</office:document-meta>
</file>