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Usage:<text:line-break/><text:s text:c="6"/>bufrdump.pl &lt;bufr file(s)&gt;<text:line-break/><text:s text:c="10"/>[--filter &lt;filter file&gt;]<text:line-break/><text:s text:c="10"/>[--param &lt;parameter file&gt;]<text:line-break/><text:s text:c="10"/>[--lon1 x1]<text:line-break/><text:s text:c="10"/>[--lat1 y1]<text:line-break/><text:s text:c="10"/>[--lon2 x2]<text:line-break/><text:s text:c="10"/>[--lat2 x2]<text:line-break/><text:s text:c="10"/>[--tablepath &lt;path to BUFR tables&gt;]<text:line-break/><text:s text:c="10"/>[--help]<text:line-break/><text:line-break/>Options:<text:line-break/><text:s text:c="6"/>--filter &lt;filter file&gt;<text:line-break/><text:s text:c="22"/>Decode observations meeting criteria in &lt;filter file&gt; only<text:line-break/><text:s text:c="6"/>--param &lt;parameter file&gt;<text:line-break/><text:s text:c="22"/>Print parameters in &lt;parameter file&gt; only, in same order<text:line-break/><text:s text:c="22"/>as they occur in &lt;parameter file&gt;<text:line-break/><text:s text:c="6"/>--lon1 x1<text:s text:c="7"/>Decode observations with longitude &gt;= x1 only<text:line-break/><text:s text:c="6"/>--lat1 y1<text:s text:c="7"/>Decode observations with latitude &gt;= y1 only<text:line-break/><text:s text:c="6"/>--lon2 x2<text:s text:c="7"/>Decode observations with longitude &lt;= x2 only<text:line-break/><text:s text:c="6"/>--lat2 y2<text:s text:c="7"/>Decode observations with latitude &lt;= y2 only<text:line-break/><text:s text:c="22"/>x1,y1,x2,y2 should be decimal degrees<text:line-break/><text:s text:c="6"/>--tablepath &lt;path to BUFR tables&gt;<text:line-break/><text:s text:c="22"/>Set path to BUFR tables (overrides ENV{BUFR_TABLES})<text:line-break/><text:s text:c="6"/>--help<text:s text:c="10"/>Print this Usage<text:line-break/><text:line-break/><text:s text:c="4"/>Options may be abbreviated, e.g. --h for --help.<text:line-break/><text:line-break/><text:s text:c="4"/>To avoid having to use the "--tablepath" option, you are adviced to set<text:line-break/><text:s text:c="4"/>the invironment variable BUFR_TABLES to the directory where your BUFR<text:line-break/><text:s text:c="4"/>tables are located (unless the default path provided by bufrdump.pl<text:line-break/><text:s text:c="4"/>works for you).<text:line-break/><text:line-break/><text:s text:c="4"/>The lines in &lt;parameter file&gt; should be name of the parameters you want<text:line-break/><text:s text:c="4"/>to be printed. For example, if you want only station identification and<text:line-break/><text:s text:c="4"/>temperature to be printed for a BUFR SYNOP file, the &lt;parameter file&gt;<text:line-break/><text:s text:c="4"/>should look like this:<text:line-break/><text:line-break/><text:s text:c="6"/>wmonr<text:line-break/><text:s text:c="6"/>DDDD<text:line-break/><text:s text:c="6"/>TA<text:line-break/><text:line-break/><text:s text:c="4"/>If you want "parameter=value" to be printed also when value is missing<text:line-break/><text:s text:c="4"/>in BUFR message, precede the parameter name with an exclamation mark<text:line-break/><text:s text:c="4"/>(e.g. '!TA'). Missing values will then be displayed as -32767.<text:line-break/><text:line-break/><text:s text:c="4"/>Using --filter will decode only those observations that meet at least<text:line-break/><text:s text:c="4"/>one of the BUFR descriptor criteria and all of the parameter criteria in<text:line-break/><text:s text:c="4"/>&lt;filter file&gt;, where the BUFR descriptor criteria should come first in<text:line-break/><text:s text:c="4"/>filter file followed by a blank line, then comes the parameter criteria<text:line-break/><text:s text:c="4"/>which should match &lt;param&gt; &lt;operator&gt; &lt;value&gt; where operator is one of<text:line-break/><text:s text:c="4"/>=, !=, &lt;, &lt;=, &gt; and &gt;=. An example filter file is<text:line-break/><text:line-break/><text:s text:c="6"/>D: 001001 I2.2<text:line-break/><text:s text:c="6"/>01<text:line-break/><text:s text:c="6"/>D: 001001 I2.2 001002 I3.3<text:line-break/><text:s text:c="6"/>03 895<text:line-break/><text:s text:c="6"/>06 252<text:line-break/><text:s text:c="6"/>D: 001011 A9<text:line-break/><text:s text:c="6"/>LDWR<text:line-break/><text:line-break/><text:s text:c="6"/>NN != 0<text:line-break/><text:s text:c="6"/>TA &gt;= 5<text:line-break/><text:s text:c="6"/>TA &lt; 9.5<text:line-break/><text:line-break/><text:s text:c="4"/>which decodes all observations with block number 01, two other specific<text:line-break/><text:s text:c="4"/>wmo stations and one specific ship, having cloud cover different from 0<text:line-break/><text:s text:c="4"/>(but NN must be part of the message) and temperature between 5 and 9.5<text:line-break/><text:s text:c="4"/>degrees Celsius. Comment lines starting with # will be ignored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dump.pl_help</dc:title>
  </office:meta>
</office:document-meta>
</file>