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bufr.pm:bufrdump.pl_filter"/>Filter file:</text:p>
      <text:p text:style-name="Preformatted_20_Text">D: 001001 I2.2<text:line-break/>01<text:line-break/><text:line-break/>TA &gt;= -10<text:line-break/>TA &lt; 0.5</text:p>
      <text:p text:style-name="Text_20_body">Output:</text:p>
      <text:p text:style-name="Preformatted_20_Text">wmonr=01167<text:line-break/>TA=-7.7<text:line-break/>RR_12=0.0<text:line-break/><text:line-break/>wmonr=01245<text:line-break/>TA=-6.8<text:line-break/>RR_12=3.2<text:line-break/><text:line-break/>wmonr=01121<text:line-break/>TA=-3.0<text:line-break/><text:line-break/>wmonr=01360<text:line-break/>TA=-6.2<text:line-break/>RR_12=0.0<text:line-break/><text:line-break/>..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dump.pl_filter</dc:title>
  </office:meta>
</office:document-meta>
</file>