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!/usr/bin/perl -w<text:line-break/><text:line-break/># (C) Copyright 2010, met.no<text:line-break/>#<text:line-break/># This program is free software; you can redistribute it and/or modify<text:line-break/># it under the terms of the GNU General Public License as published by<text:line-break/># the Free Software Foundation; either version 2 of the License, or<text:line-break/># (at your option) any later version.<text:line-break/>#<text:line-break/># This program is distributed in the hope that it will be useful, but<text:line-break/># WITHOUT ANY WARRANTY; without even the implied warranty of<text:line-break/># MERCHANTABILITY or FITNESS FOR A PARTICULAR PURPOSE. See the GNU<text:line-break/># General Public License for more details.<text:line-break/>#<text:line-break/># You should have received a copy of the GNU General Public License<text:line-break/># along with this program; if not, write to the Free Software<text:line-break/># Foundation, Inc., 51 Franklin Street, Fifth Floor, Boston, MA<text:line-break/># 02110-1301, USA.<text:line-break/><text:line-break/># pod included at end of file<text:line-break/><text:line-break/>use strict;<text:line-break/>use Getopt::Long;<text:line-break/>use Pod::Usage qw(pod2usage);<text:line-break/>use Geo::BUFR;<text:line-break/><text:line-break/># Will be used if neither --tablepath nor $ENV{BUFR_TABLES} is set<text:line-break/>use constant DEFAULT_TABLE_PATH =&gt; '/usr/local/lib/emos/bufrtables';<text:line-break/><text:line-break/># Parse command line options<text:line-break/>our %option = ();<text:line-break/>GetOptions(<text:line-break/><text:s text:c="11"/>\%option,<text:line-break/><text:s text:c="11"/>'bufr_edition=i',<text:line-break/><text:s text:c="11"/>'category=i',<text:line-break/><text:s text:c="11"/>'centre=i',<text:line-break/><text:s text:c="11"/>'compress=i',<text:line-break/><text:s text:c="11"/>'data=s%',<text:line-break/><text:s text:c="11"/>'day=i',<text:line-break/><text:s text:c="11"/>'help',<text:line-break/><text:s text:c="11"/>'hour=i',<text:line-break/><text:s text:c="11"/>'int_subcategory=i',<text:line-break/><text:s text:c="11"/>'loc_subcategory=i',<text:line-break/><text:s text:c="11"/>'local_table_version=i',<text:line-break/><text:s text:c="11"/>'master_table_version=i',<text:line-break/><text:s text:c="11"/>'minute=i',<text:line-break/><text:s text:c="11"/>'month=i',<text:line-break/><text:s text:c="11"/>'observed=i',<text:line-break/><text:s text:c="11"/>'outfile=s',<text:line-break/><text:s text:c="11"/>'remove_qc',<text:line-break/><text:s text:c="11"/>'remove_sec2',<text:line-break/><text:s text:c="11"/>'second=i',<text:line-break/><text:s text:c="11"/>'strict_checking=i',<text:line-break/><text:s text:c="11"/>'subcategory=i',<text:line-break/><text:s text:c="11"/>'subcentre=i',<text:line-break/><text:s text:c="11"/>'tablepath=s',<text:line-break/><text:s text:c="11"/>'update_number=i',<text:line-break/><text:s text:c="11"/>'verbose=i',<text:line-break/><text:s text:c="11"/>'year=i',<text:line-break/><text:s text:c="11"/>'year_of_century=i',<text:line-break/><text:s text:c="7"/>) or pod2usage(-verbose =&gt; 0);<text:line-break/><text:line-break/># User asked for help<text:line-break/>pod2usage(-verbose =&gt; 1) if $option{help};<text:line-break/><text:line-break/># Make sure there is an input file<text:line-break/>pod2usage(-verbose =&gt; 0) unless @ARGV == 1;<text:line-break/><text:line-break/>my $infile = $ARGV[0];<text:line-break/>open(my $IN, '&lt;',$infile)<text:line-break/><text:s text:c="4"/>or die "Cannot open $infile: $!";<text:line-break/><text:line-break/># Default is to ignore 'recoverable' errors found in decoded or<text:line-break/># encoded BUFR format. This can be changed by setting strict_checking,<text:line-break/># which will then apply both to decoding and encoding.<text:line-break/>my $strict_checking = defined $option{strict_checking}<text:line-break/><text:s text:c="4"/>? $option{strict_checking} : 0;<text:line-break/>Geo::BUFR-&gt;set_strict_checking($strict_checking);<text:line-break/><text:line-break/># Set verbosity level for the BUFR module. Must be set also for each<text:line-break/># BUFR object generated<text:line-break/>my $verbose = $option{verbose} ? $option{verbose} : 0;<text:line-break/>Geo::BUFR-&gt;set_verbose($verbose);<text:line-break/><text:line-break/># Set BUFR table path<text:line-break/>if ($option{tablepath}) {<text:line-break/><text:s text:c="4"/># Command line option --tablepath overrides all<text:line-break/><text:s text:c="4"/>Geo::BUFR-&gt;set_tablepath($option{tablepath});<text:line-break/>} elsif ($ENV{BUFR_TABLES}) {<text:line-break/><text:s text:c="4"/># If no --tablepath option, use the BUFR_TABLES environment variable<text:line-break/><text:s text:c="4"/>Geo::BUFR-&gt;set_tablepath($ENV{BUFR_TABLES});<text:line-break/>} else {<text:line-break/><text:s text:c="4"/># If all else fails, use the libemos bufrtables<text:line-break/><text:s text:c="4"/>Geo::BUFR-&gt;set_tablepath(DEFAULT_TABLE_PATH);<text:line-break/>}<text:line-break/><text:line-break/># Where to print the altered BUFR message(s)<text:line-break/>my $OUT;<text:line-break/>if ($option{outfile}) {<text:line-break/><text:s text:c="4"/>open($OUT, '&gt;', $option{outfile})<text:line-break/><text:s text:c="8"/>or die "Cannot open $option{outfile} for writing: $!";<text:line-break/>} else {<text:line-break/><text:s text:c="4"/>$OUT = *STDOUT;<text:line-break/>}<text:line-break/><text:line-break/># Change input separator to 'BUFR'<text:line-break/>my $oldeol = $/;<text:line-break/>$/ = 'BUFR';<text:line-break/><text:line-break/># Read in everything before first 'BUFR'<text:line-break/>my $out = &lt;$IN&gt;;<text:line-break/><text:line-break/>while (my $msg = &lt;$IN&gt;) {<text:line-break/><text:s text:c="4"/># Leave input unaltered if 'BUFR' is not start of a BUFR message<text:line-break/><text:s text:c="4"/>if (length($msg) &lt; 4) {<text:line-break/><text:s text:c="8"/>$out .= $msg;<text:line-break/><text:s text:c="8"/>next;<text:line-break/><text:s text:c="4"/>}<text:line-break/><text:s text:c="4"/>my $len = unpack 'N', "\0$msg";<text:line-break/><text:s text:c="4"/>if ($len &lt; 8 || $len &gt; length($msg) + 4) {<text:line-break/><text:s text:c="8"/>$out .= $msg;<text:line-break/><text:s text:c="8"/>next;<text:line-break/><text:s text:c="4"/>}<text:line-break/><text:s text:c="4"/>if (substr($msg,$len-8,4) != '7777') {<text:line-break/><text:s text:c="8"/>$out .= $msg;<text:line-break/><text:s text:c="8"/>next;<text:line-break/><text:s text:c="4"/>}<text:line-break/><text:line-break/><text:s text:c="4"/># 'BUFR' is quite probably start of a valid BUFR message, so<text:line-break/><text:s text:c="4"/># transfer 'BUFR' from $out to $msg, transfer text following BUFR<text:line-break/><text:s text:c="4"/># message from $msg to $out, and try to alter $msg. Input<text:line-break/><text:s text:c="4"/># separator must be reverted before calling Geo::BUFR routines<text:line-break/><text:s text:c="4"/>chomp $out;<text:line-break/><text:s text:c="4"/>my $rest = substr($msg,$len-4);<text:line-break/><text:s text:c="4"/>$msg = 'BUFR' . substr($msg,0,$len-4);<text:line-break/><text:line-break/><text:s text:c="4"/>$/ = $oldeol;<text:line-break/><text:s text:c="4"/>my $bufr = Geo::BUFR-&gt;new($msg);<text:line-break/><text:s text:c="4"/>$bufr-&gt;set_verbose($verbose);<text:line-break/><text:line-break/><text:s text:c="4"/>$out .= alter($bufr);<text:line-break/><text:s text:c="4"/>$out .= $rest;<text:line-break/><text:line-break/><text:s text:c="4"/>$bufr-&gt;fclose();<text:line-break/><text:s text:c="4"/>$/ = 'BUFR';<text:line-break/>}<text:line-break/><text:line-break/>print $OUT $out;<text:line-break/><text:line-break/><text:line-break/># Extract data from BUFR file, possibly alter the data, and write the<text:line-break/># new messages to STDOUT.<text:line-break/>sub alter {<text:line-break/><text:s text:c="4"/>my $bufr = shift;<text:s text:c="11"/># BUFR object<text:line-break/><text:line-break/><text:s text:c="4"/>if ($option{remove_qc}) {<text:line-break/><text:s text:c="8"/>Geo::BUFR-&gt;set_noqc();<text:line-break/><text:s text:c="4"/>}<text:line-break/><text:line-break/><text:s text:c="4"/>my $new_bufr;<text:line-break/><text:s text:c="4"/>my @subset_data; # Will contain data values for subset 1,2...<text:line-break/><text:s text:c="4"/>my @subset_desc; # Will contain the set of descriptors for subset 1,2...<text:line-break/><text:line-break/> READLOOP:<text:line-break/><text:s text:c="4"/>while (not $bufr-&gt;eof()) {<text:line-break/><text:line-break/><text:s text:c="8"/># Read (and decode) next observation<text:line-break/><text:s text:c="8"/>my ($data, $descriptors) = $bufr-&gt;next_observation();<text:line-break/><text:s text:c="8"/>my $isub = $bufr-&gt;get_current_subset_number();<text:line-break/><text:s text:c="8"/>my $nsubsets = $bufr-&gt;get_number_of_subsets();<text:line-break/><text:line-break/><text:s text:c="8"/>if ($isub == 1) {<text:line-break/><text:s text:c="12"/>$new_bufr = Geo::BUFR-&gt;clone($bufr);<text:line-break/><text:s text:c="12"/>@subset_data = ();<text:line-break/><text:s text:c="12"/>@subset_desc = ();<text:line-break/><text:line-break/><text:s text:c="12"/>set_section1_data($bufr, $new_bufr);<text:line-break/><text:line-break/><text:s text:c="12"/>if (defined $option{observed}) {<text:line-break/><text:s text:c="16"/>$new_bufr-&gt;set_observed_data($option{observed});<text:line-break/><text:s text:c="12"/>}<text:line-break/><text:s text:c="12"/>if (defined $option{compress}) {<text:line-break/><text:s text:c="16"/>$new_bufr-&gt;set_compressed_data($option{compress});<text:line-break/><text:s text:c="12"/>}<text:line-break/><text:s text:c="12"/>if ($option{remove_sec2}) {<text:line-break/><text:s text:c="16"/>$new_bufr-&gt;set_optional_section(0);<text:line-break/><text:s text:c="12"/>}<text:line-break/><text:s text:c="12"/>if ($option{remove_qc}) {<text:line-break/><text:s text:c="16"/>remove_qc_from_unexpanded($new_bufr);<text:line-break/><text:s text:c="12"/>}<text:line-break/><text:s text:c="8"/>}<text:line-break/><text:line-break/><text:s text:c="8"/>if (defined $option{data}) {<text:line-break/><text:s text:c="10"/>DESCRIPTOR: while (my ($desc, $value) = each %{$option{data}}) {<text:line-break/><text:s text:c="16"/>for (my $i=0; $i &lt; @$descriptors; $i++) {<text:line-break/><text:s text:c="20"/>if ($descriptors-&gt;[$i] == $desc) {<text:line-break/><text:s text:c="24"/>if ($value =~ /(.*)\+$/) {<text:line-break/><text:s text:c="28"/>$data-&gt;[$i] += $1;<text:line-break/><text:s text:c="24"/>} elsif ($value eq 'missing') {<text:line-break/><text:s text:c="28"/>$data-&gt;[$i] = undef;<text:line-break/><text:s text:c="24"/>} else {<text:line-break/><text:s text:c="28"/>$data-&gt;[$i] = $value;<text:line-break/><text:s text:c="24"/>}<text:line-break/><text:s text:c="24"/>next DESCRIPTOR;<text:line-break/><text:s text:c="20"/>}<text:line-break/><text:s text:c="16"/>}<text:line-break/><text:s text:c="12"/>}<text:line-break/><text:s text:c="8"/>}<text:line-break/><text:s text:c="8"/>$subset_data[$isub] = $data;<text:line-break/><text:s text:c="8"/>$subset_desc[$isub] = $descriptors;<text:line-break/><text:line-break/><text:s text:c="8"/>if ($isub == $nsubsets) {<text:line-break/><text:s text:c="12"/>return $new_bufr-&gt;encode_message(\@subset_data, \@subset_desc);<text:line-break/><text:s text:c="8"/>}<text:line-break/><text:s text:c="4"/>}<text:line-break/>}<text:line-break/><text:line-break/>sub set_section1_data {<text:line-break/><text:s text:c="4"/>my ($bufr, $new_bufr) = @_;<text:line-break/><text:line-break/><text:s text:c="4"/>if (defined $option{centre}) {<text:line-break/><text:s text:c="8"/>$new_bufr-&gt;set_centre($option{centre});<text:line-break/><text:s text:c="4"/>}<text:line-break/><text:s text:c="4"/>if (defined $option{subcentre}) {<text:line-break/><text:s text:c="8"/>$new_bufr-&gt;set_subcentre($option{subcentre});<text:line-break/><text:s text:c="4"/>}<text:line-break/><text:s text:c="4"/>if (defined $option{update_number}) {<text:line-break/><text:s text:c="8"/>if ($option{update_number} &gt;= 0) {<text:line-break/><text:s text:c="12"/>$new_bufr-&gt;set_update_sequence_number($option{update_number});<text:line-break/><text:s text:c="8"/>} else {<text:line-break/><text:s text:c="12"/>my $old_number = $bufr-&gt;get_update_sequence_number();<text:line-break/><text:s text:c="12"/>my $update_number = $option{update_number};<text:line-break/><text:s text:c="12"/>if ($option{update_number} == -1) {<text:line-break/><text:s text:c="16"/>$new_bufr-&gt;set_update_sequence_number($old_number + 1);<text:line-break/><text:s text:c="12"/>} elsif ($option{update_number} == -2) {<text:line-break/><text:s text:c="16"/>$new_bufr-&gt;set_update_sequence_number($old_number - 1);<text:line-break/><text:s text:c="12"/>} else {<text:line-break/><text:s text:c="16"/>pod2usage(-verbose =&gt; 1);<text:line-break/><text:s text:c="12"/>}<text:line-break/><text:s text:c="8"/>}<text:line-break/><text:s text:c="4"/>}<text:line-break/><text:s text:c="4"/>if (defined $option{category}) {<text:line-break/><text:s text:c="8"/>$new_bufr-&gt;set_data_category($option{category});<text:line-break/><text:s text:c="4"/>}<text:line-break/><text:s text:c="4"/>if (defined $option{subcategory}) {<text:line-break/><text:s text:c="8"/>$new_bufr-&gt;set_data_subcategory($option{subcategory});<text:line-break/><text:s text:c="4"/>}<text:line-break/><text:s text:c="4"/>if (defined $option{int_subcategory}) {<text:line-break/><text:s text:c="8"/>$new_bufr-&gt;set_int_data_subcategory($option{int_subcategory});<text:line-break/><text:s text:c="4"/>}<text:line-break/><text:s text:c="4"/>if (defined $option{loc_subcategory}) {<text:line-break/><text:s text:c="8"/>$new_bufr-&gt;set_loc_data_subcategory($option{loc_subcategory});<text:line-break/><text:s text:c="4"/>}<text:line-break/><text:s text:c="4"/>if (defined $option{master_table_version}) {<text:line-break/><text:s text:c="8"/>$new_bufr-&gt;set_master_table_version($option{master_table_version});<text:line-break/><text:s text:c="4"/>}<text:line-break/><text:s text:c="4"/>if (defined $option{local_table_version}) {<text:line-break/><text:s text:c="8"/>$new_bufr-&gt;set_local_table_version($option{local_table_version});<text:line-break/><text:s text:c="4"/>}<text:line-break/><text:s text:c="4"/>if (defined $option{year}) {<text:line-break/><text:s text:c="8"/>$new_bufr-&gt;set_year($option{year});<text:line-break/><text:s text:c="4"/>}<text:line-break/><text:s text:c="4"/>if (defined $option{year_of_century}) {<text:line-break/><text:s text:c="8"/>$new_bufr-&gt;set_year_of_century($option{year_of_century});<text:line-break/><text:s text:c="4"/>}<text:line-break/><text:s text:c="4"/>if (defined $option{month}) {<text:line-break/><text:s text:c="8"/>$new_bufr-&gt;set_month($option{month});<text:line-break/><text:s text:c="4"/>}<text:line-break/><text:s text:c="4"/>if (defined $option{day}) {<text:line-break/><text:s text:c="8"/>$new_bufr-&gt;set_day($option{day});<text:line-break/><text:s text:c="4"/>}<text:line-break/><text:s text:c="4"/>if (defined $option{hour}) {<text:line-break/><text:s text:c="8"/>$new_bufr-&gt;set_hour($option{hour});<text:line-break/><text:s text:c="4"/>}<text:line-break/><text:s text:c="4"/>if (defined $option{minute}) {<text:line-break/><text:s text:c="8"/>$new_bufr-&gt;set_minute($option{minute});<text:line-break/><text:s text:c="4"/>}<text:line-break/><text:s text:c="4"/>if (defined $option{second}) {<text:line-break/><text:s text:c="8"/>$new_bufr-&gt;set_second($option{second});<text:line-break/><text:s text:c="4"/>}<text:line-break/><text:s text:c="4"/># Should be processed last of the change metadata options,<text:line-break/><text:s text:c="4"/># because setting of BUFR edition may depend on other<text:line-break/><text:s text:c="4"/># metadata which user has opted to set<text:line-break/><text:s text:c="4"/>if (defined $option{bufr_edition}) {<text:line-break/><text:s text:c="8"/>set_bufr_edition($option{bufr_edition}, $bufr, $new_bufr);<text:line-break/><text:s text:c="4"/>}<text:line-break/><text:s text:c="4"/>return;<text:line-break/>}<text:line-break/><text:line-break/>sub remove_qc_from_unexpanded {<text:line-break/><text:s text:c="4"/>my $bufr = shift;<text:line-break/><text:s text:c="4"/>my $desc = $bufr-&gt;get_descriptors_unexpanded();<text:line-break/><text:s text:c="4"/>$desc =~ s/ 222000.*//;<text:line-break/><text:s text:c="4"/>$bufr-&gt;set_descriptors_unexpanded($desc);<text:line-break/>}<text:line-break/><text:line-break/># If user hasn't provided the new metadata required for the new bufr<text:line-break/># edition, we make some educated guesses of these new metadata.<text:line-break/>sub set_bufr_edition {<text:line-break/><text:s text:c="4"/>my ($new_bufr_edition, $bufr, $new_bufr) = @_;<text:line-break/><text:line-break/><text:s text:c="4"/>my $old_bufr_edition = $bufr-&gt;get_bufr_edition();<text:line-break/><text:line-break/><text:s text:c="4"/>if ($old_bufr_edition == 4 and $new_bufr_edition &lt; 4) {<text:line-break/><text:s text:c="8"/>if (!defined $new_bufr-&gt;get_data_subcategory()) {<text:line-break/><text:s text:c="12"/>$new_bufr-&gt;set_data_subcategory($bufr-&gt;get_loc_data_subcategory());<text:line-break/><text:s text:c="8"/>}<text:line-break/><text:s text:c="8"/># get_year_of_century() fetches from YEAR if YEAR_OF_CENTURY isn't set<text:line-break/><text:s text:c="8"/>$new_bufr-&gt;set_year_of_century($new_bufr-&gt;get_year_of_century());<text:line-break/><text:s text:c="4"/>} elsif ($old_bufr_edition &lt; 4 and $new_bufr_edition == 4) {<text:line-break/><text:s text:c="9"/>if (!defined $new_bufr-&gt;get_loc_data_subcategory()) {<text:line-break/><text:s text:c="13"/>$new_bufr-&gt;set_loc_data_subcategory($bufr-&gt;get_data_subcategory());<text:line-break/><text:s text:c="9"/>}<text:line-break/><text:s text:c="9"/>if (!defined $new_bufr-&gt;get_int_data_subcategory()) {<text:line-break/><text:s text:c="13"/>$new_bufr-&gt;set_int_data_subcategory(255); # Undefined value<text:line-break/><text:s text:c="9"/>}<text:line-break/><text:s text:c="9"/>if (!defined $new_bufr-&gt;get_year()) {<text:line-break/><text:s text:c="13"/># Should work most of the time<text:line-break/><text:s text:c="13"/>$new_bufr-&gt;set_year($bufr-&gt;get_year_of_century() + 2000);<text:line-break/><text:s text:c="9"/>}<text:line-break/><text:s text:c="9"/>if (!defined $new_bufr-&gt;get_second()) {<text:line-break/><text:s text:c="13"/>$new_bufr-&gt;set_second(0);<text:line-break/><text:s text:c="9"/>}<text:line-break/><text:s text:c="4"/>}<text:line-break/><text:line-break/><text:s text:c="4"/>$new_bufr-&gt;set_bufr_edition($new_bufr_edition);<text:line-break/>}<text:line-break/><text:line-break/>=pod<text:line-break/><text:line-break/>=head1 SYNOPSIS<text:line-break/><text:line-break/><text:s text:c="2"/>bufralter.pl &lt;bufr file&gt;<text:line-break/><text:s text:c="6"/>[--data &lt;descriptor=value[+]&gt;]<text:line-break/><text:s text:c="6"/>[--bufr_edition &lt;value&gt;]<text:line-break/><text:s text:c="6"/>[--centre &lt;value&gt;]<text:line-break/><text:s text:c="6"/>[--subcentre &lt;value&gt;]<text:line-break/><text:s text:c="6"/>[--update_number &lt;value&gt;]<text:line-break/><text:s text:c="6"/>[--category &lt;value&gt;]<text:line-break/><text:s text:c="6"/>[--subcategory &lt;value&gt;]<text:line-break/><text:s text:c="6"/>[--int_subcategory &lt;value&gt;]<text:line-break/><text:s text:c="6"/>[--loc_subcategory &lt;value&gt;]<text:line-break/><text:s text:c="6"/>[--master_table_version &lt;value&gt;]<text:line-break/><text:s text:c="6"/>[--local_table_version &lt;value&gt;]<text:line-break/><text:s text:c="6"/>[--year &lt;value&gt;]<text:line-break/><text:s text:c="6"/>[--year_of_century &lt;value&gt;]<text:line-break/><text:s text:c="6"/>[--month &lt;value&gt;]<text:line-break/><text:s text:c="6"/>[--day &lt;value&gt;]<text:line-break/><text:s text:c="6"/>[--hour &lt;value&gt;]<text:line-break/><text:s text:c="6"/>[--minute &lt;value&gt;]<text:line-break/><text:s text:c="6"/>[--second &lt;value&gt;]<text:line-break/><text:s text:c="6"/>[--observed 0|1]<text:line-break/><text:s text:c="6"/>[--compress 0|1]<text:line-break/><text:s text:c="6"/>[--remove_sec2]<text:line-break/><text:s text:c="6"/>[--remove_qc]<text:line-break/><text:s text:c="6"/>[--outfile &lt;file&gt;]<text:line-break/><text:s text:c="6"/>[--strict_checking n]<text:line-break/><text:s text:c="6"/>[--tablepath &lt;path to BUFR tables&gt;]<text:line-break/><text:s text:c="6"/>[--verbose n]<text:line-break/><text:s text:c="6"/>[--help]<text:line-break/><text:line-break/>=head1 DESCRIPTION<text:line-break/><text:line-break/>Will alter the BUFR messages in &lt;bufr file&gt; according to what is<text:line-break/>specified by the options provided. The modified file (note that text<text:line-break/>surrounding the BUFR messages is not affected) will be printed to<text:line-break/>STDOUT (unless C&lt;--outfile&gt; is set).<text:line-break/><text:line-break/>Execute without arguments for Usage, with option C&lt;--help&gt; for some<text:line-break/>additional info.<text:line-break/><text:line-break/>bufralter.pl has quite a few options to choose from, but it is easy to<text:line-break/>think of even more usages not yet covered. In that case: modify your<text:line-break/>own copy of bufralter.pl, or please contact the author with your<text:line-break/>suggestion for extensions.<text:line-break/><text:line-break/>=head1 OPTIONS<text:line-break/><text:line-break/><text:line-break/><text:s text:c="3"/>--data &lt;descriptor=value[+]&gt; Set (first) data value in section 4 for<text:line-break/><text:s text:c="20"/>descriptor. A trailing '+' means that the value<text:line-break/><text:s text:c="20"/>should be added to existing value. Use 'missing'<text:line-break/><text:s text:c="20"/>to set a missing value. Repeat the option if more<text:line-break/><text:s text:c="20"/>sequence descriptors are to be set. Example:<text:line-break/><text:s text:c="20"/>--data 004004=-1+ --data 00405=50 --data<text:line-break/><text:s text:c="20"/>012101=missing This will set the data value for<text:line-break/><text:s text:c="20"/>first (and only first!) occurrence of these 3<text:line-break/><text:s text:c="20"/>descriptors in every subset and every message in<text:line-break/><text:s text:c="20"/>&lt;bufr file&gt; to the given value (subtracting 1 from<text:line-break/><text:s text:c="20"/>the existing value for 004004)<text:line-break/><text:s text:c="3"/>--bufr_edition &lt;value&gt; Set BUFR edition to &lt;value&gt;. If the new edition<text:line-break/><text:s text:c="20"/>involves some metadata not present in the old edition,<text:line-break/><text:s text:c="20"/>some educated guesses for these new metadata are made,<text:line-break/><text:s text:c="20"/>but you should also consider setting these new metadata<text:line-break/><text:s text:c="20"/>explicitely<text:line-break/><text:s text:c="3"/>--centre &lt;value&gt; Set originating centre to &lt;value&gt;<text:line-break/><text:s text:c="3"/>--subcentre &lt;value&gt;<text:line-break/><text:s text:c="20"/>Set originating subcentre to &lt;value&gt;<text:line-break/><text:s text:c="3"/>--update_number &lt;value&gt;<text:line-break/><text:s text:c="20"/>Set update sequence number to &lt;value&gt;. Use the special<text:line-break/><text:s text:c="20"/>value -1 to increment existing update sequence number,<text:line-break/><text:s text:c="20"/>-2 to decrement it<text:line-break/><text:s text:c="3"/>--category &lt;value&gt; Set data category to &lt;value&gt;<text:line-break/><text:s text:c="3"/>--subcategory &lt;value&gt; Set data sub-category to &lt;value&gt;<text:line-break/><text:s text:c="3"/>--int_subcategory &lt;value&gt; Set international data sub-category to &lt;value&gt;<text:line-break/><text:s text:c="3"/>--loc_subcategory &lt;value&gt; Set local data sub-category to &lt;value&gt;<text:line-break/><text:s text:c="3"/>--master_table_version &lt;value&gt;<text:line-break/><text:s text:c="20"/>Set master table version number to &lt;value&gt;<text:line-break/><text:s text:c="3"/>--local_table_version &lt;value&gt;<text:line-break/><text:s text:c="20"/>Set local table version number to &lt;value&gt;<text:line-break/><text:s text:c="3"/>--&lt;time_var&gt; &lt;value&gt; Set &lt;time_var&gt; (= year | year_of_century | month |<text:line-break/><text:s text:c="20"/>day | hour | minute | second) in section 1 to &lt;value&gt;<text:line-break/><text:s text:c="3"/>--observed 0|1<text:s text:c="3"/>Set observed data in section 3 to 0 or 1<text:line-break/><text:s text:c="3"/>--compress 0|1<text:s text:c="3"/>Set compression in section 3 to 0 or 1<text:line-break/><text:s text:c="3"/>--remove_sec2<text:s text:c="4"/>Remove optional section 2 if present<text:line-break/><text:s text:c="3"/>--remove_qc<text:s text:c="6"/>Remove all quality information,<text:line-break/><text:s text:c="20"/>i.e. remove all descriptors from 222000 on<text:line-break/><text:s text:c="3"/>--outfile &lt;filename&gt;<text:line-break/><text:s text:c="20"/>Will print to &lt;filename&gt; instead of STDOUT<text:line-break/><text:s text:c="3"/>--strict_checking n<text:s text:c="3"/>n=0 (default) Disable strict checking of BUFR format<text:line-break/><text:s text:c="25"/>n=1 Issue warning if (recoverable) error in<text:line-break/><text:s text:c="29"/>BUFR format<text:line-break/><text:s text:c="25"/>n=2 Croak if (recoverable) error in BUFR format.<text:line-break/><text:s text:c="29"/>Nothing more in this message will be<text:line-break/><text:s text:c="29"/>decoded/encoded.<text:line-break/><text:s text:c="3"/>--tablepath &lt;path to BUFR tables&gt;<text:line-break/><text:s text:c="20"/>Set path to BUFR tables (overrides $ENV{BUFR_TABLES})<text:line-break/><text:s text:c="3"/>--verbose n<text:s text:c="6"/>Set verbose level to n, 0&lt;=n&lt;=3 (default 0). Verbose<text:line-break/><text:s text:c="20"/>output is sent to STDOUT, so ought to be combined with<text:line-break/><text:s text:c="20"/>option --outfile<text:line-break/><text:s text:c="3"/>--help<text:s text:c="11"/>Display Usage and explain the options used. Almost<text:line-break/><text:s text:c="20"/>the same as consulting perldoc bufralter.pl<text:line-break/><text:line-break/>Options may be abbreviated, e.g. C&lt;--he&gt; or C&lt;-he&gt; for C&lt;--help&gt;.<text:line-break/><text:line-break/>To avoid having to use the C&lt;--tablepath&gt; option, you are adviced to<text:line-break/>set the environment variable BUFR_TABLES to the directory where your<text:line-break/>BUFR tables are located (unless the default path provided by<text:line-break/>bufralter.pl works for you).<text:line-break/><text:line-break/>=head1 AUTHOR<text:line-break/><text:line-break/>Pål Sannes E&lt;lt&gt;pal.sannes@met.noE&lt;gt&gt;<text:line-break/><text:line-break/>=head1 COPYRIGHT<text:line-break/><text:line-break/>Copyright (C) 2010 met.no<text:line-break/><text:line-break/>=cu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alter.pl_source</dc:title>
  </office:meta>
</office:document-meta>
</file>