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h text:style-name="Heading_20_1" text:outline-level="1"><text:bookmark text:name="arctic-sst:sidebar"/><text:bookmark-start text:name="__RefHeading___arctic_sst_wiki_1"/><text:bookmark-start text:name="arctic_sst_wiki"/>Arctic SST wiki<text:bookmark-end text:name="__RefHeading___arctic_sst_wiki_1"/><text:bookmark-end text:name="arctic_sst_wik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ctic-sst:sidebar</dc:title>
  </office:meta>
</office:document-meta>
</file>