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a5f91133af6d891dc9a3177918a400.png"/>
  <manifest:file-entry manifest:media-type="image/jpeg" manifest:full-path="Pictures/25e97d2a94c3cc2a2af2320a7d7492a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5.875cm" svg:height="10.583333333333cm"><draw:image xlink:href="Pictures/0ea5f91133af6d891dc9a3177918a400.png" xlink:type="simple" xlink:show="embed" xlink:actuate="onLoad"/></draw:frame>   <draw:frame draw:style-name="media" draw:name="1" text:anchor-type="as-char" draw:z-index="1" svg:width="6.6145833333333cm" svg:height="2.38125cm"><draw:image xlink:href="Pictures/25e97d2a94c3cc2a2af2320a7d7492af.jpg" xlink:type="simple" xlink:show="embed" xlink:actuate="onLoad"/></draw:frame></text:p>
      <text:p text:style-name="Text_20_body"><text:bookmark text:name="airquip"/>AIRQUIP is funded by the Research Council of Norway to develop a new method for downscaling of regional Air Quality data in collaboration between Norway and China. The Norwegian Meteorological Institute is coordinating AIRQUIP, and the partners are: Norwegian Computing Center (Oslo, Norway), Jinan University (Guangzhou, China), and Tsinghua University (Beijing, China).</text:p>
      <text:p text:style-name="Text_20_body">The project started on 1 March 2017 and is running for 3 years. The kick-off meeting took place in Oslo on 19/20 April 2017.</text:p>
      <text:list text:style-name="List_20_1" text:continue-numbering="false">
        <text:list-item>
          <text:p text:style-name="List_20_1_Content_First"> <text:a xlink:type="simple" xlink:href="https://wiki.met.no/airquip/kickoff" text:style-name="Internet_20_link" text:visited-style-name="Visited_20_Internet_20_Link"> AIRQUIP kickoff meeting April 2017</text:a></text:p>
        </text:list-item>
        <text:list-item>
          <text:p text:style-name="List_20_1_Content_Last"> <text:a xlink:type="simple" xlink:href="https://wiki.met.no/airquip/logos.zip" text:style-name="Internet_20_link" text:visited-style-name="Visited_20_Internet_20_Link">AIRQUIP logo</text:a> (different sizes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</dc:title>
  </office:meta>
</office:document-meta>
</file>