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1b771a5912470693dae116502ae389c.png"/>
  <manifest:file-entry manifest:media-type="image/png" manifest:full-path="Pictures/4780c14afbd3acad8035e6979ac9b7a8.png"/>
  <manifest:file-entry manifest:media-type="image/png" manifest:full-path="Pictures/d6489d36f85d65dc7a5e112ee25aa3fb.png"/>
  <manifest:file-entry manifest:media-type="image/png" manifest:full-path="Pictures/e631e45333ac7d884069058c0dc19716.png"/>
  <manifest:file-entry manifest:media-type="image/png" manifest:full-path="Pictures/9622e30e6d73db1edd6cc73cbd0e18d7.png"/>
  <manifest:file-entry manifest:media-type="image/png" manifest:full-path="Pictures/2e819505f59548347ca44b243da5f666.png"/>
  <manifest:file-entry manifest:media-type="image/png" manifest:full-path="Pictures/65cc95b15a9965ed26d49108efd0757a.png"/>
  <manifest:file-entry manifest:media-type="image/png" manifest:full-path="Pictures/31991b8472ff0f68853c927d2313eddb.png"/>
  <manifest:file-entry manifest:media-type="image/png" manifest:full-path="Pictures/6e1c5d22bf49247370ccfb5993532874.png"/>
  <manifest:file-entry manifest:media-type="image/png" manifest:full-path="Pictures/ff8ef76f4b7e136e42380936b97ffec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irquip:uemep_forecasts:norway_stations_forecasts"/>=All Norwegian stations forecast 12 April 2018 NO2=
<draw:frame draw:style-name="media" draw:name="0" text:anchor-type="as-char" draw:z-index="0" svg:width="10.583333333333cm" svg:height="5.4332497212932cm"><draw:image xlink:href="Pictures/61b771a5912470693dae116502ae389c.png" xlink:type="simple" xlink:show="embed" xlink:actuate="onLoad"/></draw:frame>
<draw:frame draw:style-name="media" draw:name="1" text:anchor-type="as-char" draw:z-index="1" svg:width="10.583333333333cm" svg:height="5.4332497212932cm"><draw:image xlink:href="Pictures/4780c14afbd3acad8035e6979ac9b7a8.png" xlink:type="simple" xlink:show="embed" xlink:actuate="onLoad"/></draw:frame><text:line-break/></text:p>
      <text:h text:style-name="Heading_20_5" text:outline-level="5"><text:bookmark-start text:name="__RefHeading___all_norwegian_stations_forecast_12_april_2018_o3_1"/><text:bookmark-start text:name="all_norwegian_stations_forecast_12_april_2018_o3"/>All Norwegian stations forecast 12 April 2018 O3<text:bookmark-end text:name="__RefHeading___all_norwegian_stations_forecast_12_april_2018_o3_1"/><text:bookmark-end text:name="all_norwegian_stations_forecast_12_april_2018_o3"/></text:h>
      <text:p text:style-name="Text_20_body"><draw:frame draw:style-name="media" draw:name="2" text:anchor-type="as-char" draw:z-index="2" svg:width="10.583333333333cm" svg:height="5.4332497212932cm"><draw:image xlink:href="Pictures/d6489d36f85d65dc7a5e112ee25aa3fb.png" xlink:type="simple" xlink:show="embed" xlink:actuate="onLoad"/></draw:frame>
<draw:frame draw:style-name="media" draw:name="3" text:anchor-type="as-char" draw:z-index="3" svg:width="10.583333333333cm" svg:height="5.4332497212932cm"><draw:image xlink:href="Pictures/e631e45333ac7d884069058c0dc19716.png" xlink:type="simple" xlink:show="embed" xlink:actuate="onLoad"/></draw:frame><text:line-break/></text:p>
      <text:h text:style-name="Heading_20_5" text:outline-level="5"><text:bookmark-start text:name="__RefHeading___all_norwegian_stations_forecast_10_april_2018_no2_2"/><text:bookmark-start text:name="all_norwegian_stations_forecast_10_april_2018_no2"/>All Norwegian stations forecast 10 April 2018 NO2<text:bookmark-end text:name="__RefHeading___all_norwegian_stations_forecast_10_april_2018_no2_2"/><text:bookmark-end text:name="all_norwegian_stations_forecast_10_april_2018_no2"/></text:h>
      <text:p text:style-name="Text_20_body"><draw:frame draw:style-name="media" draw:name="4" text:anchor-type="as-char" draw:z-index="4" svg:width="10.583333333333cm" svg:height="10.583333333333cm"><draw:image xlink:href="/srv/dokuwiki/data/media/airquip/uemep_forecasts/uemep_output_nox_norway_25m_20180410_station_timeseries.png" xlink:type="simple" xlink:show="embed" xlink:actuate="onLoad"/></draw:frame>
<draw:frame draw:style-name="media" draw:name="5" text:anchor-type="as-char" draw:z-index="5" svg:width="10.583333333333cm" svg:height="10.583333333333cm"><draw:image xlink:href="/srv/dokuwiki/data/media/airquip/uemep_forecasts/uemep_output_nox_norway_25m_20180410_station_statistics.png" xlink:type="simple" xlink:show="embed" xlink:actuate="onLoad"/></draw:frame><text:line-break/></text:p>
      <text:h text:style-name="Heading_20_5" text:outline-level="5"><text:bookmark-start text:name="__RefHeading___all_norwegian_stations_forecast_10_april_2018_o3_3"/><text:bookmark-start text:name="all_norwegian_stations_forecast_10_april_2018_o3"/>All Norwegian stations forecast 10 April 2018 O3<text:bookmark-end text:name="__RefHeading___all_norwegian_stations_forecast_10_april_2018_o3_3"/><text:bookmark-end text:name="all_norwegian_stations_forecast_10_april_2018_o3"/></text:h>
      <text:p text:style-name="Text_20_body"><draw:frame draw:style-name="media" draw:name="6" text:anchor-type="as-char" draw:z-index="6" svg:width="10.583333333333cm" svg:height="5.4332497212932cm"><draw:image xlink:href="Pictures/9622e30e6d73db1edd6cc73cbd0e18d7.png" xlink:type="simple" xlink:show="embed" xlink:actuate="onLoad"/></draw:frame>
<draw:frame draw:style-name="media" draw:name="7" text:anchor-type="as-char" draw:z-index="7" svg:width="10.583333333333cm" svg:height="5.4332497212932cm"><draw:image xlink:href="Pictures/2e819505f59548347ca44b243da5f666.png" xlink:type="simple" xlink:show="embed" xlink:actuate="onLoad"/></draw:frame><text:line-break/></text:p>
      <text:h text:style-name="Heading_20_5" text:outline-level="5"><text:bookmark-start text:name="__RefHeading___all_norwegian_stations_forecast_8_april_2018_no2_4"/><text:bookmark-start text:name="all_norwegian_stations_forecast_8_april_2018_no2"/>All Norwegian stations forecast 8 April 2018 NO2<text:bookmark-end text:name="__RefHeading___all_norwegian_stations_forecast_8_april_2018_no2_4"/><text:bookmark-end text:name="all_norwegian_stations_forecast_8_april_2018_no2"/></text:h>
      <text:p text:style-name="Text_20_body"><draw:frame draw:style-name="media" draw:name="8" text:anchor-type="as-char" draw:z-index="8" svg:width="10.583333333333cm" svg:height="5.4332497212932cm"><draw:image xlink:href="Pictures/65cc95b15a9965ed26d49108efd0757a.png" xlink:type="simple" xlink:show="embed" xlink:actuate="onLoad"/></draw:frame>
<draw:frame draw:style-name="media" draw:name="9" text:anchor-type="as-char" draw:z-index="9" svg:width="10.583333333333cm" svg:height="5.4332497212932cm"><draw:image xlink:href="Pictures/31991b8472ff0f68853c927d2313eddb.png" xlink:type="simple" xlink:show="embed" xlink:actuate="onLoad"/></draw:frame><text:line-break/></text:p>
      <text:h text:style-name="Heading_20_5" text:outline-level="5"><text:bookmark-start text:name="__RefHeading___all_norwegian_stations_forecast_8_april_2018_o3_5"/><text:bookmark-start text:name="all_norwegian_stations_forecast_8_april_2018_o3"/>All Norwegian stations forecast 8 April 2018 O3<text:bookmark-end text:name="__RefHeading___all_norwegian_stations_forecast_8_april_2018_o3_5"/><text:bookmark-end text:name="all_norwegian_stations_forecast_8_april_2018_o3"/></text:h>
      <text:p text:style-name="Text_20_body"><draw:frame draw:style-name="media" draw:name="10" text:anchor-type="as-char" draw:z-index="10" svg:width="10.583333333333cm" svg:height="5.4332497212932cm"><draw:image xlink:href="Pictures/6e1c5d22bf49247370ccfb5993532874.png" xlink:type="simple" xlink:show="embed" xlink:actuate="onLoad"/></draw:frame>
<draw:frame draw:style-name="media" draw:name="11" text:anchor-type="as-char" draw:z-index="11" svg:width="10.583333333333cm" svg:height="5.4332497212932cm"><draw:image xlink:href="Pictures/ff8ef76f4b7e136e42380936b97ffec2.png" xlink:type="simple" xlink:show="embed" xlink:actuate="onLoad"/></draw:frame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irquip:uemep_forecasts:norway_stations_forecasts</dc:title>
  </office:meta>
</office:document-meta>
</file>