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f7fd0d0eb913776d1796fbb1d4a719.png"/>
  <manifest:file-entry manifest:media-type="image/png" manifest:full-path="Pictures/15a569039a0e45cfb57a2efc5e11e6d8.png"/>
  <manifest:file-entry manifest:media-type="image/png" manifest:full-path="Pictures/bd7347e26ea5f52af19ea2372450d021.png"/>
  <manifest:file-entry manifest:media-type="image/png" manifest:full-path="Pictures/64706fbfff1e4481c9f43ab27a4051b0.png"/>
  <manifest:file-entry manifest:media-type="image/png" manifest:full-path="Pictures/f99454992318d08070c91520c64176c2.png"/>
  <manifest:file-entry manifest:media-type="image/png" manifest:full-path="Pictures/cce8974587f808073e580f7bcbf7b038.png"/>
  <manifest:file-entry manifest:media-type="image/png" manifest:full-path="Pictures/08c1dfd737058ae182c5e66f9be2082b.png"/>
  <manifest:file-entry manifest:media-type="image/png" manifest:full-path="Pictures/8ca156343163802fd66a981068274f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irquip:uemep_forecasts:norway_stations_cams_forecasts"/><text:bookmark-start text:name="__RefHeading___all_norwegian_stations_4_day_forecast_25_m_based_on_cams_15km_1"/><text:bookmark-start text:name="all_norwegian_stations_4_day_forecast_25_m_based_on_cams_15km"/>All Norwegian stations 4 day forecast (25 m) based on CAMS (~15km)<text:bookmark-end text:name="__RefHeading___all_norwegian_stations_4_day_forecast_25_m_based_on_cams_15km_1"/><text:bookmark-end text:name="all_norwegian_stations_4_day_forecast_25_m_based_on_cams_15km"/></text:h>
      <text:p text:style-name="Text_20_body">Calculations based on the 4 day forecast from EMEP used in CAMS. Includes downscaling of traffic and shipping emissions. Two different methods are shown. The first replaces EMEP local source contribution with independent emission and dispersion calculations made on the subgrid (25m). The second desegregates the EMEP gridded emissions to the subgrid and then applies dispersion calculations. These two methods would give equivalent results if the EMEP grid and uEMEP subgrid emissions were consistent, which they are not.</text:p>
      <text:h text:style-name="Heading_20_3" text:outline-level="3"><text:bookmark-start text:name="__RefHeading___no2_2"/><text:bookmark-start text:name="no2"/>NO2<text:bookmark-end text:name="__RefHeading___no2_2"/><text:bookmark-end text:name="no2"/></text:h>
      <text:h text:style-name="Heading_20_4" text:outline-level="4"><text:bookmark-start text:name="__RefHeading___no210_april_2018_3"/><text:bookmark-start text:name="no210_april_2018"/>NO2: 10 April 2018<text:bookmark-end text:name="__RefHeading___no210_april_2018_3"/><text:bookmark-end text:name="no210_april_2018"/></text:h>
      <text:h text:style-name="Heading_20_5" text:outline-level="5"><text:bookmark-start text:name="__RefHeading___replacement_of_local_emep_concentrations_with_local_subgrid_emissions_and_dispersion_4"/><text:bookmark-start text:name="replacement_of_local_emep_concentrations_with_local_subgrid_emissions_and_dispersion"/>(Replacement of local EMEP concentrations with local subgrid emissions and dispersion)<text:bookmark-end text:name="__RefHeading___replacement_of_local_emep_concentrations_with_local_subgrid_emissions_and_dispersion_4"/><text:bookmark-end text:name="replacement_of_local_emep_concentrations_with_local_subgrid_emissions_and_dispersion"/></text:h>
      <text:p text:style-name="Text_20_body"><draw:frame draw:style-name="media" draw:name="0" text:anchor-type="as-char" draw:z-index="0" svg:width="5.2916666666667cm" svg:height="2.7166248606466cm"><draw:image xlink:href="Pictures/02f7fd0d0eb913776d1796fbb1d4a719.png" xlink:type="simple" xlink:show="embed" xlink:actuate="onLoad"/></draw:frame>
<draw:frame draw:style-name="media" draw:name="1" text:anchor-type="as-char" draw:z-index="1" svg:width="5.2916666666667cm" svg:height="2.7166248606466cm"><draw:image xlink:href="Pictures/15a569039a0e45cfb57a2efc5e11e6d8.png" xlink:type="simple" xlink:show="embed" xlink:actuate="onLoad"/></draw:frame><text:line-break/></text:p>
      <text:h text:style-name="Heading_20_5" text:outline-level="5"><text:bookmark-start text:name="__RefHeading___replacement_of_local_emep_concentrations_with_redistributed_emep_emissions_and_dispersion_5"/><text:bookmark-start text:name="replacement_of_local_emep_concentrations_with_redistributed_emep_emissions_and_dispersion"/>(Replacement of local EMEP concentrations with redistributed EMEP emissions and dispersion)<text:bookmark-end text:name="__RefHeading___replacement_of_local_emep_concentrations_with_redistributed_emep_emissions_and_dispersion_5"/><text:bookmark-end text:name="replacement_of_local_emep_concentrations_with_redistributed_emep_emissions_and_dispersion"/></text:h>
      <text:p text:style-name="Text_20_body"><draw:frame draw:style-name="media" draw:name="2" text:anchor-type="as-char" draw:z-index="2" svg:width="5.2916666666667cm" svg:height="2.7166248606466cm"><draw:image xlink:href="Pictures/bd7347e26ea5f52af19ea2372450d021.png" xlink:type="simple" xlink:show="embed" xlink:actuate="onLoad"/></draw:frame>
<draw:frame draw:style-name="media" draw:name="3" text:anchor-type="as-char" draw:z-index="3" svg:width="5.2916666666667cm" svg:height="2.7166248606466cm"><draw:image xlink:href="Pictures/64706fbfff1e4481c9f43ab27a4051b0.png" xlink:type="simple" xlink:show="embed" xlink:actuate="onLoad"/></draw:frame><text:line-break/></text:p>
      <text:h text:style-name="Heading_20_4" text:outline-level="4"><text:bookmark-start text:name="__RefHeading___no206_april_2018_6"/><text:bookmark-start text:name="no206_april_2018"/>NO2: 06 April 2018<text:bookmark-end text:name="__RefHeading___no206_april_2018_6"/><text:bookmark-end text:name="no206_april_2018"/></text:h>
      <text:h text:style-name="Heading_20_5" text:outline-level="5"><text:bookmark-start text:name="__RefHeading___replacement_of_local_emep_concentrations_with_local_subgrid_emissions_and_dispersion_7"/><text:bookmark-start text:name="replacement_of_local_emep_concentrations_with_local_subgrid_emissions_and_dispersion1"/>(Replacement of local EMEP concentrations with local subgrid emissions and dispersion)<text:bookmark-end text:name="__RefHeading___replacement_of_local_emep_concentrations_with_local_subgrid_emissions_and_dispersion_7"/><text:bookmark-end text:name="replacement_of_local_emep_concentrations_with_local_subgrid_emissions_and_dispersion1"/></text:h>
      <text:p text:style-name="Text_20_body"><draw:frame draw:style-name="media" draw:name="4" text:anchor-type="as-char" draw:z-index="4" svg:width="5.2916666666667cm" svg:height="2.7166248606466cm"><draw:image xlink:href="Pictures/f99454992318d08070c91520c64176c2.png" xlink:type="simple" xlink:show="embed" xlink:actuate="onLoad"/></draw:frame>
<draw:frame draw:style-name="media" draw:name="5" text:anchor-type="as-char" draw:z-index="5" svg:width="5.2916666666667cm" svg:height="2.7166248606466cm"><draw:image xlink:href="Pictures/cce8974587f808073e580f7bcbf7b038.png" xlink:type="simple" xlink:show="embed" xlink:actuate="onLoad"/></draw:frame><text:line-break/></text:p>
      <text:h text:style-name="Heading_20_5" text:outline-level="5"><text:bookmark-start text:name="__RefHeading___replacement_of_local_emep_concentrations_with_redistributed_emep_emissions_and_dispersion_8"/><text:bookmark-start text:name="replacement_of_local_emep_concentrations_with_redistributed_emep_emissions_and_dispersion1"/>(Replacement of local EMEP concentrations with redistributed EMEP emissions and dispersion)<text:bookmark-end text:name="__RefHeading___replacement_of_local_emep_concentrations_with_redistributed_emep_emissions_and_dispersion_8"/><text:bookmark-end text:name="replacement_of_local_emep_concentrations_with_redistributed_emep_emissions_and_dispersion1"/></text:h>
      <text:p text:style-name="Text_20_body"><draw:frame draw:style-name="media" draw:name="6" text:anchor-type="as-char" draw:z-index="6" svg:width="5.2916666666667cm" svg:height="2.7166248606466cm"><draw:image xlink:href="Pictures/08c1dfd737058ae182c5e66f9be2082b.png" xlink:type="simple" xlink:show="embed" xlink:actuate="onLoad"/></draw:frame>
<draw:frame draw:style-name="media" draw:name="7" text:anchor-type="as-char" draw:z-index="7" svg:width="5.2916666666667cm" svg:height="2.7166248606466cm"><draw:image xlink:href="Pictures/8ca156343163802fd66a981068274f44.pn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irquip:uemep_forecasts:norway_stations_cams_forecasts</dc:title>
  </office:meta>
</office:document-meta>
</file>